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4"/><text:bookmark-start text:name="__RefHeading___p3-req-17-9-004_1"/><text:bookmark-start text:name="p3-req-17-9-004"/>P3-REQ-17-9-004<text:bookmark-end text:name="__RefHeading___p3-req-17-9-004_1"/><text:bookmark-end text:name="p3-req-17-9-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the FX logical Communication Endpoints involved.</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Communication Endpoints define the architectural points through which FX logical Nodes exchange information. Identifying the participating Communication Endpoints for every logical interaction clarifies architectural interfaces, supports interoperability, enables traceability, and preserves platform independence by separating logical communication concepts from implementation-specific protocols and technologies.</text:p>
      <text:p text:style-name="Text_20_body">Maintaining explicit Communication Endpoint definitions also enables multiple Implementation Profiles to realize equivalent interactions using different communication mechanisms while preserving consistent architectural meaning.</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logical communication;Communication Endpoint definitions;interaction architecture;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the participating FX logical Communication Endpoints.</text:p>
      <text:p text:style-name="Text_20_body">Verification activities should include review checks confirming that:</text:p>
      <text:p text:style-name="Text_20_body">Communication Endpoints are identified;communication responsibilities are defined;endpoint definitions remain platform independent; andimplementation-specific communication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communication interfaces for FX interaction patterns.</text:p>
      <text:p text:style-name="Text_20_body">Related requirement identifiers:</text:p>
      <text:a xlink:type="simple" xlink:href="https://wiki.didosolutions.com/dido/99_annexes/annex-d-requirements/part-03/p3-req-17-9-003" text:style-name="Internet_20_link" text:visited-style-name="Visited_20_Internet_20_Link">P3-REQ-17-9-003</text:a>
      <text:a xlink:type="simple" xlink:href="https://wiki.didosolutions.com/dido/99_annexes/annex-d-requirements/part-03/p3-req-17-9-005" text:style-name="Internet_20_link" text:visited-style-name="Visited_20_Internet_20_Link">P3-REQ-17-9-005</text:a>
      <text:a xlink:type="simple" xlink:href="https://wiki.didosolutions.com/dido/99_annexes/annex-d-requirements/part-03/p3-req-17-9-006" text:style-name="Internet_20_link" text:visited-style-name="Visited_20_Internet_20_Link">P3-REQ-17-9-006</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8:49</meta:creation-date>
    <dc:creator>Generated</dc:creator>
    <dc:date>2026-08-23T21::48:49</dc:date>
    <dc:language>en-US</dc:language>
    <meta:editing-cycles>1</meta:editing-cycles>
    <meta:editing-duration>PT0S</meta:editing-duration>
    <dc:title>dido:99_annexes:annex-d-requirements:part-03:p3-req-17-9-004</dc:title>
  </office:meta>
</office:document-meta>
</file>