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9-003"/><text:bookmark-start text:name="__RefHeading___p3-req-17-9-003_1"/><text:bookmark-start text:name="p3-req-17-9-003"/>P3-REQ-17-9-003<text:bookmark-end text:name="__RefHeading___p3-req-17-9-003_1"/><text:bookmark-end text:name="p3-req-17-9-003"/></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FX logical interaction pattern SHALL identify participating FX logical Nodes or Node Roles.</text:p>
      <text:h text:style-name="Heading_20_2" text:outline-level="2"><text:bookmark-start text:name="__RefHeading___source_3"/><text:bookmark-start text:name="source"/>Source<text:bookmark-end text:name="__RefHeading___source_3"/><text:bookmark-end text:name="source"/></text:h>
      <text:p text:style-name="Text_20_body">Part 3, Section 17.9: FX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Every logical interaction occurs between one or more FX logical Nodes operating in defined Node Roles. Identifying the participating Nodes or Node Roles establishes architectural accountability, clarifies interaction responsibilities, supports interoperability, and enables consistent traceability throughout the logical architecture while remaining independent of deployment topology or implementation technology.</text:p>
      <text:p text:style-name="Text_20_body">Maintaining this information as part of every logical interaction pattern preserves architectural consistency across multiple Implementation Profil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logical interaction pattern defined by the FX Demo Logical Profile.</text:p>
      <text:p text:style-name="Text_20_body">It applies specifically to:</text:p>
      <text:p text:style-name="Text_20_body">logical interaction modeling;logical Node relationships;Node Role definitions;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ery FX logical interaction pattern identifies its participating FX logical Nodes or Node Roles.</text:p>
      <text:p text:style-name="Text_20_body">Verification activities should include review checks confirming that:</text:p>
      <text:p text:style-name="Text_20_body">participating logical Nodes or Node Roles are identified;interaction responsibilities are clearly assigned;Node participation is consistent with the logical architecture; andimplementation-specific deployment construct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architectural accountability for all FX logical interaction patterns.</text:p>
      <text:p text:style-name="Text_20_body">Related requirement identifiers:</text:p>
      <text:a xlink:type="simple" xlink:href="https://wiki.didosolutions.com/dido/99_annexes/annex-d-requirements/part-03/p3-req-17-9-002" text:style-name="Internet_20_link" text:visited-style-name="Visited_20_Internet_20_Link">P3-REQ-17-9-002</text:a>
      <text:a xlink:type="simple" xlink:href="https://wiki.didosolutions.com/dido/99_annexes/annex-d-requirements/part-03/p3-req-17-9-004" text:style-name="Internet_20_link" text:visited-style-name="Visited_20_Internet_20_Link">P3-REQ-17-9-004</text:a>
      <text:a xlink:type="simple" xlink:href="https://wiki.didosolutions.com/dido/99_annexes/annex-d-requirements/part-03/p3-req-17-9-005" text:style-name="Internet_20_link" text:visited-style-name="Visited_20_Internet_20_Link">P3-REQ-17-9-005</text:a>
      <text:p text:style-name="Text_20_body">Related source section:</text:p>
      <text:a xlink:type="simple" xlink:href="https://wiki.didosolutions.com/fxdemo/03-part/17-fx-demo-logical-requirements/17-9-fx-logical-interaction-requirements/start" text:style-name="Internet_20_link" text:visited-style-name="Visited_20_Internet_20_Link">17.9 FX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31:37</meta:creation-date>
    <dc:creator>Generated</dc:creator>
    <dc:date>2026-08-23T23::31:37</dc:date>
    <dc:language>en-US</dc:language>
    <meta:editing-cycles>1</meta:editing-cycles>
    <meta:editing-duration>PT0S</meta:editing-duration>
    <dc:title>dido:99_annexes:annex-d-requirements:part-03:p3-req-17-9-003</dc:title>
  </office:meta>
</office:document-meta>
</file>