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9-002"/><text:bookmark-start text:name="__RefHeading___p3-req-17-9-002_1"/><text:bookmark-start text:name="p3-req-17-9-002"/>P3-REQ-17-9-002<text:bookmark-end text:name="__RefHeading___p3-req-17-9-002_1"/><text:bookmark-end text:name="p3-req-17-9-002"/></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define the following FX logical interaction patterns:</text:p>
      <text:p text:style-name="Text_20_body">Register FX Logical NodeReport FX Node StatusIntake FX Transaction CandidateValidate FX Transaction CandidateInterpret FX Transaction SemanticsEstablish or Update FX Contract StateCompute FX Cash-Flow ObligationsRequest FX Policy DecisionRelease FX Information to Oversight ParticipantRecord FX Audit and ProvenanceReplay or Reconstruct FX Information</text:p>
      <text:h text:style-name="Heading_20_2" text:outline-level="2"><text:bookmark-start text:name="__RefHeading___source_3"/><text:bookmark-start text:name="source"/>Source<text:bookmark-end text:name="__RefHeading___source_3"/><text:bookmark-end text:name="source"/></text:h>
      <text:p text:style-name="Text_20_body">Part 3, Section 17.9: FX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identified logical interaction patterns represent the fundamental architectural interactions required to support the logical processing of Foreign Exchange activities. Together they describe the logical coordination of registration, operational management, transaction processing, semantic interpretation, contract management, cash-flow computation, governance, information release, audit, provenance, and lifecycle reconstruction.</text:p>
      <text:p text:style-name="Text_20_body">Defining these interaction patterns establishes a consistent architectural baseline while allowing individual Implementation Profiles to realize them using different communication technologies and deployment architectur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FX Logical Interaction Model defined by the FX Demo Logical Profile.</text:p>
      <text:p text:style-name="Text_20_body">It applies specifically to:</text:p>
      <text:p text:style-name="Text_20_body">logical interaction definitions;interaction architecture;architectural governance;interoperability planning;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all required FX logical interaction patterns are defined.</text:p>
      <text:p text:style-name="Text_20_body">Verification activities should include review checks confirming that:</text:p>
      <text:p text:style-name="Text_20_body">each required interaction pattern is defined;interaction responsibilities are distinguishable;interaction definitions remain platform independent; andimplementation-specific communication technologi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defines the complete set of logical interaction patterns established by the FX Demo Logical Profile.</text:p>
      <text:p text:style-name="Text_20_body">Related requirement identifiers:</text:p>
      <text:a xlink:type="simple" xlink:href="https://wiki.didosolutions.com/dido/99_annexes/annex-d-requirements/part-03/p3-req-17-9-001" text:style-name="Internet_20_link" text:visited-style-name="Visited_20_Internet_20_Link">P3-REQ-17-9-001</text:a>
      <text:a xlink:type="simple" xlink:href="https://wiki.didosolutions.com/dido/99_annexes/annex-d-requirements/part-03/p3-req-17-9-003" text:style-name="Internet_20_link" text:visited-style-name="Visited_20_Internet_20_Link">P3-REQ-17-9-003</text:a>
      <text:a xlink:type="simple" xlink:href="https://wiki.didosolutions.com/dido/99_annexes/annex-d-requirements/part-03/p3-req-17-9-004" text:style-name="Internet_20_link" text:visited-style-name="Visited_20_Internet_20_Link">P3-REQ-17-9-004</text:a>
      <text:a xlink:type="simple" xlink:href="https://wiki.didosolutions.com/dido/99_annexes/annex-d-requirements/part-03/p3-req-17-9-005" text:style-name="Internet_20_link" text:visited-style-name="Visited_20_Internet_20_Link">P3-REQ-17-9-005</text:a>
      <text:a xlink:type="simple" xlink:href="https://wiki.didosolutions.com/dido/99_annexes/annex-d-requirements/part-03/p3-req-17-9-006" text:style-name="Internet_20_link" text:visited-style-name="Visited_20_Internet_20_Link">P3-REQ-17-9-006</text:a>
      <text:p text:style-name="Text_20_body">Related source section:</text:p>
      <text:a xlink:type="simple" xlink:href="https://wiki.didosolutions.com/fxdemo/03-part/17-fx-demo-logical-requirements/17-9-fx-logical-interaction-requirements/start" text:style-name="Internet_20_link" text:visited-style-name="Visited_20_Internet_20_Link">17.9 FX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7:49</meta:creation-date>
    <dc:creator>Generated</dc:creator>
    <dc:date>2026-08-22T16::17:49</dc:date>
    <dc:language>en-US</dc:language>
    <meta:editing-cycles>1</meta:editing-cycles>
    <meta:editing-duration>PT0S</meta:editing-duration>
    <dc:title>dido:99_annexes:annex-d-requirements:part-03:p3-req-17-9-002</dc:title>
  </office:meta>
</office:document-meta>
</file>