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8-010"/><text:bookmark-start text:name="__RefHeading___p3-req-17-8-010_1"/><text:bookmark-start text:name="p3-req-17-8-010"/>P3-REQ-17-8-010<text:bookmark-end text:name="__RefHeading___p3-req-17-8-010_1"/><text:bookmark-end text:name="p3-req-17-8-010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FX Transaction and Contract Lifecycle Model SHALL NOT prescribe a state-machine implementation, workflow engine, database status field, event store, rules engine, orchestration mechanism, API, DDS topic, REST resource, or runtime persistence mechanism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8: FX Lifecyc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FX Transaction and Contract Lifecycle Model is a platform-independent architectural model that defines logical lifecycle behaviour rather than implementation technology. Prescribing a specific state-machine implementation, workflow engine, database representation, messaging technology, orchestration mechanism, API, persistence approach, or other runtime technology would unnecessarily constrain Implementation Profiles and reduce portability.</text:p>
      <text:p text:style-name="Text_20_body">Maintaining this separation preserves architectural independence, supports multiple implementation strategies, and ensures that equivalent logical lifecycle behaviour can be realized across different technology stacks without changing the architectural model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FX Transaction and Contract Lifecycle Model and all derived Implementation Profiles.</text:p>
      <text:p text:style-name="Text_20_body">It applies specifically to:</text:p>
      <text:p text:style-name="Text_20_body">lifecycle architecture;platform-independent modeling;implementation conformance;architectural governance; andtechnology selection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FX Transaction and Contract Lifecycle Model does not prescribe implementation-specific lifecycle technologies.</text:p>
      <text:p text:style-name="Text_20_body">Verification activities should include review checks confirming that:</text:p>
      <text:p text:style-name="Text_20_body">implementation mechanisms are distinguished from logical lifecycle concepts;lifecycle definitions remain platform independent;implementation technologies are not required for architectural conformance; andmultiple implementation approaches remain possible without altering the logical architectur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separation between logical lifecycle architecture and implementation technologies established throughout the FX Demo Logical Profile.</text:p>
      <text:p text:style-name="Text_20_body">Related requirement identifiers:</text:p>
      <text:a xlink:type="simple" xlink:href="https://wiki.didosolutions.com/dido/99_annexes/annex-d-requirements/part-03/p3-req-17-8-001" text:style-name="Internet_20_link" text:visited-style-name="Visited_20_Internet_20_Link">P3-REQ-17-8-001</text:a>
      <text:a xlink:type="simple" xlink:href="https://wiki.didosolutions.com/dido/99_annexes/annex-d-requirements/part-03/p3-req-17-8-002" text:style-name="Internet_20_link" text:visited-style-name="Visited_20_Internet_20_Link">P3-REQ-17-8-002</text:a>
      <text:a xlink:type="simple" xlink:href="https://wiki.didosolutions.com/dido/99_annexes/annex-d-requirements/part-03/p3-req-17-8-009" text:style-name="Internet_20_link" text:visited-style-name="Visited_20_Internet_20_Link">P3-REQ-17-8-009</text:a>
      <text:p text:style-name="Text_20_body">Related source section:</text:p>
      <text:a xlink:type="simple" xlink:href="https://wiki.didosolutions.com/fxdemo/03-part/17-fx-demo-logical-requirements/17-8-fx-lifecycle-requirements/start" text:style-name="Internet_20_link" text:visited-style-name="Visited_20_Internet_20_Link">17.8 FX Lifecyc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3:47</meta:creation-date>
    <dc:creator>Generated</dc:creator>
    <dc:date>2026-08-22T17::13:47</dc:date>
    <dc:language>en-US</dc:language>
    <meta:editing-cycles>1</meta:editing-cycles>
    <meta:editing-duration>PT0S</meta:editing-duration>
    <dc:title>dido:99_annexes:annex-d-requirements:part-03:p3-req-17-8-010</dc:title>
  </office:meta>
</office:document-meta>
</file>