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8-007"/><text:bookmark-start text:name="__RefHeading___p3-req-17-8-007_1"/><text:bookmark-start text:name="p3-req-17-8-007"/>P3-REQ-17-8-007<text:bookmark-end text:name="__RefHeading___p3-req-17-8-007_1"/><text:bookmark-end text:name="p3-req-17-8-007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Cash-flow computation triggers SHALL identify the logical conditions that initiate computation of FX Cash-Flow Obliga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8: FX Lifecyc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Cash-flow obligations are produced only when the logical conditions defined by the FX lifecycle have been satisfied. Identifying the logical conditions that initiate cash-flow computation ensures that obligation generation is governed by the architectural lifecycle rather than by implementation-specific execution models, scheduling mechanisms, or processing technologies.</text:p>
      <text:p text:style-name="Text_20_body">Maintaining explicit computation triggers supports consistent lifecycle behaviour, architectural governance, traceability, and interoperability while preserving platform independence across different Implementation Profi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logical cash-flow computation trigger defined by the FX Demo Logical Profile.</text:p>
      <text:p text:style-name="Text_20_body">It applies specifically to:</text:p>
      <text:p text:style-name="Text_20_body">cash-flow computation;lifecycle progression;logical transaction processing;architectural governance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conditions initiating FX Cash-Flow Obligation computation are explicitly identified.</text:p>
      <text:p text:style-name="Text_20_body">Verification activities should include review checks confirming that:</text:p>
      <text:p text:style-name="Text_20_body">computation triggers are identified;initiating logical conditions are defined;cash-flow computation occurs only after the required lifecycle conditions have been satisfied; andimplementation-specific computation mechanisms are not prescrib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logical conditions governing FX Cash-Flow Obligation computation within the FX lifecycle model.</text:p>
      <text:p text:style-name="Text_20_body">Related requirement identifiers:</text:p>
      <text:a xlink:type="simple" xlink:href="https://wiki.didosolutions.com/dido/99_annexes/annex-d-requirements/part-03/p3-req-17-8-005" text:style-name="Internet_20_link" text:visited-style-name="Visited_20_Internet_20_Link">P3-REQ-17-8-005</text:a>
      <text:a xlink:type="simple" xlink:href="https://wiki.didosolutions.com/dido/99_annexes/annex-d-requirements/part-03/p3-req-17-8-006" text:style-name="Internet_20_link" text:visited-style-name="Visited_20_Internet_20_Link">P3-REQ-17-8-006</text:a>
      <text:a xlink:type="simple" xlink:href="https://wiki.didosolutions.com/dido/99_annexes/annex-d-requirements/part-03/p3-req-17-8-008" text:style-name="Internet_20_link" text:visited-style-name="Visited_20_Internet_20_Link">P3-REQ-17-8-008</text:a>
      <text:p text:style-name="Text_20_body">Related source section:</text:p>
      <text:a xlink:type="simple" xlink:href="https://wiki.didosolutions.com/fxdemo/03-part/17-fx-demo-logical-requirements/17-8-fx-lifecycle-requirements/start" text:style-name="Internet_20_link" text:visited-style-name="Visited_20_Internet_20_Link">17.8 FX Lifecyc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6:57</meta:creation-date>
    <dc:creator>Generated</dc:creator>
    <dc:date>2026-08-22T16::16:57</dc:date>
    <dc:language>en-US</dc:language>
    <meta:editing-cycles>1</meta:editing-cycles>
    <meta:editing-duration>PT0S</meta:editing-duration>
    <dc:title>dido:99_annexes:annex-d-requirements:part-03:p3-req-17-8-007</dc:title>
  </office:meta>
</office:document-meta>
</file>