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3"/><text:bookmark-start text:name="__RefHeading___p3-req-17-8-003_1"/><text:bookmark-start text:name="p3-req-17-8-003"/>P3-REQ-17-8-003<text:bookmark-end text:name="__RefHeading___p3-req-17-8-003_1"/><text:bookmark-end text:name="p3-req-17-8-00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Transaction Lifecycle States SHALL identify the logical processing condition of FX transaction information during intake, validation, semantic interpretation, contract state processing, cash-flow computation, release evaluation, audit, provenance, replay, and reconstruction.</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Transaction Lifecycle States describe the logical progression of transaction information as it advances through the architectural processing model. Identifying the logical processing condition at each stage enables consistent interpretation of transaction status, supports architectural governance, facilitates traceability, and enables audit, replay, and reconstruction activities while remaining independent of implementation-specific workflow engines, databases, or execution environments.</text:p>
      <text:p text:style-name="Text_20_body">Maintaining explicit lifecycle states also supports interoperability by providing a common architectural understanding of transaction progression across multiple implementation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FX Transaction Lifecycle States defined by the FX Demo Logical Profile.</text:p>
      <text:p text:style-name="Text_20_body">It applies specifically to:</text:p>
      <text:p text:style-name="Text_20_body">lifecycle state modeling;logical transaction processing;architectural governance;lifecycle traceability;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FX Transaction Lifecycle States identify the logical processing condition throughout the lifecycle.</text:p>
      <text:p text:style-name="Text_20_body">Verification activities should include review checks confirming that:</text:p>
      <text:p text:style-name="Text_20_body">lifecycle states represent the required processing stages;logical processing conditions are clearly identified;lifecycle progression supports traceability and governance;replay and reconstruction activities are supported; andimplement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transaction lifecycle state model for the FX Demo Logical Profile.</text:p>
      <text:p text:style-name="Text_20_body">Related requirement identifiers:</text:p>
      <text:a xlink:type="simple" xlink:href="https://wiki.didosolutions.com/dido/99_annexes/annex-d-requirements/part-03/p3-req-17-8-002" text:style-name="Internet_20_link" text:visited-style-name="Visited_20_Internet_20_Link">P3-REQ-17-8-002</text:a>
      <text:a xlink:type="simple" xlink:href="https://wiki.didosolutions.com/dido/99_annexes/annex-d-requirements/part-03/p3-req-17-8-004" text:style-name="Internet_20_link" text:visited-style-name="Visited_20_Internet_20_Link">P3-REQ-17-8-004</text:a>
      <text:a xlink:type="simple" xlink:href="https://wiki.didosolutions.com/dido/99_annexes/annex-d-requirements/part-03/p3-req-17-8-009" text:style-name="Internet_20_link" text:visited-style-name="Visited_20_Internet_20_Link">P3-REQ-17-8-009</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6:51</meta:creation-date>
    <dc:creator>Generated</dc:creator>
    <dc:date>2026-08-22T16::16:51</dc:date>
    <dc:language>en-US</dc:language>
    <meta:editing-cycles>1</meta:editing-cycles>
    <meta:editing-duration>PT0S</meta:editing-duration>
    <dc:title>dido:99_annexes:annex-d-requirements:part-03:p3-req-17-8-003</dc:title>
  </office:meta>
</office:document-meta>
</file>