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7-008"/><text:bookmark-start text:name="__RefHeading___p3-req-17-7-008_1"/><text:bookmark-start text:name="p3-req-17-7-008"/>P3-REQ-17-7-008<text:bookmark-end text:name="__RefHeading___p3-req-17-7-008_1"/><text:bookmark-end text:name="p3-req-17-7-008"/></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FX Demo Logical Profile SHALL distinguish FX Runtime Planes from DDS domains, DDS topics, DDS partitions, REST resource groups, RPC service groups, message queues, event streams, Kubernetes namespaces, network segments, security zones, deployment environments, and runtime configuration groupings.</text:p>
      <text:h text:style-name="Heading_20_2" text:outline-level="2"><text:bookmark-start text:name="__RefHeading___source_3"/><text:bookmark-start text:name="source"/>Source<text:bookmark-end text:name="__RefHeading___source_3"/><text:bookmark-end text:name="source"/></text:h>
      <text:p text:style-name="Text_20_body">Part 3, Section 17.7: FX Runtime Plan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FX Runtime Planes are logical architectural constructs that organize responsibilities according to architectural purpose. Technologies such as DDS domains, DDS topics, DDS partitions, REST resource groups, RPC service groups, Kubernetes namespaces, network segments, security zones, deployment environments, and runtime configuration groupings are implementation mechanisms that may realize one or more Runtime Planes but do not define their architectural meaning.</text:p>
      <text:p text:style-name="Text_20_body">Maintaining this distinction preserves platform independence and allows multiple Implementation Profiles to realize the same Runtime Plane architecture using different deployment and communication technologies while maintaining architectural consistency.</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every FX Runtime Plane defined within the FX Demo Logical Profile.</text:p>
      <text:p text:style-name="Text_20_body">It applies specifically to:</text:p>
      <text:p text:style-name="Text_20_body">Runtime Plane architecture;platform-independent modeling;Implementation Profile development;architectural conformance reviews; andarchitectural governance.</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Runtime Planes are defined independently of implementation-specific runtime constructs.</text:p>
      <text:p text:style-name="Text_20_body">Verification activities should include review checks confirming that:</text:p>
      <text:p text:style-name="Text_20_body">Runtime Planes are not represented as implementation technologies;implementation constructs are treated as realizations rather than architectural definitions;platform independence is preserved; andRuntime Plane responsibilities remain clearly separated from deployment and runtime technologie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preserves the separation between conceptual architecture, logical Runtime Plane architecture, and implementation-specific runtime constructs established throughout Parts 1, 2, and 3.</text:p>
      <text:p text:style-name="Text_20_body">Related requirement identifiers:</text:p>
      <text:a xlink:type="simple" xlink:href="https://wiki.didosolutions.com/dido/99_annexes/annex-d-requirements/part-03/p3-req-17-7-003" text:style-name="Internet_20_link" text:visited-style-name="Visited_20_Internet_20_Link">P3-REQ-17-7-003</text:a>
      <text:a xlink:type="simple" xlink:href="https://wiki.didosolutions.com/dido/99_annexes/annex-d-requirements/part-03/p3-req-17-7-007" text:style-name="Internet_20_link" text:visited-style-name="Visited_20_Internet_20_Link">P3-REQ-17-7-007</text:a>
      <text:a xlink:type="simple" xlink:href="https://wiki.didosolutions.com/dido/99_annexes/annex-d-requirements/part-03/p3-req-17-7-009" text:style-name="Internet_20_link" text:visited-style-name="Visited_20_Internet_20_Link">P3-REQ-17-7-009</text:a>
      <text:p text:style-name="Text_20_body">Related source section:</text:p>
      <text:a xlink:type="simple" xlink:href="https://wiki.didosolutions.com/fxdemo/03-part/17-fx-demo-logical-requirements/17-7-fx-runtime-plane-requirements/start" text:style-name="Internet_20_link" text:visited-style-name="Visited_20_Internet_20_Link">17.7 FX Runtime Plan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19:41</meta:creation-date>
    <dc:creator>Generated</dc:creator>
    <dc:date>2026-08-22T15::19:41</dc:date>
    <dc:language>en-US</dc:language>
    <meta:editing-cycles>1</meta:editing-cycles>
    <meta:editing-duration>PT0S</meta:editing-duration>
    <dc:title>dido:99_annexes:annex-d-requirements:part-03:p3-req-17-7-008</dc:title>
  </office:meta>
</office:document-meta>
</file>