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7-006"/><text:bookmark-start text:name="__RefHeading___p3-req-17-7-006_1"/><text:bookmark-start text:name="p3-req-17-7-006"/>P3-REQ-17-7-006<text:bookmark-end text:name="__RefHeading___p3-req-17-7-006_1"/><text:bookmark-end text:name="p3-req-17-7-006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Logical Policy and Release Plane SHALL support governed access, disclosure, safeguarding, redaction, transformation, marking, obligations, and release of FX informatio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7: FX Runtime Plan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Policy and Release Plane provides the architectural capability for governing how FX information is accessed, transformed, protected, disclosed, and released. It supports policy-driven management of information throughout its lifecycle while remaining independent of implementation technologies, security products, or deployment mechanisms.</text:p>
      <text:p text:style-name="Text_20_body">Maintaining governance and release activities within a dedicated Runtime Plane preserves separation of concerns and ensures that policy enforcement remains distinct from operational coordination, information exchange, observability, and audit responsibiliti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Policy and Release Plane defined by the FX Demo Logical Profile.</text:p>
      <text:p text:style-name="Text_20_body">It applies specifically to:</text:p>
      <text:p text:style-name="Text_20_body">information governance;policy enforcement;release management;Runtime Plane architecture;architectural governance; andderived 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Policy and Release Plane supports governed management and release of FX information.</text:p>
      <text:p text:style-name="Text_20_body">Verification activities should include review checks confirming that:</text:p>
      <text:p text:style-name="Text_20_body">access and disclosure are governed;safeguarding, redaction, transformation, and marking are supported;obligations and release activities are supported;governance responsibilities remain separate from other Runtime Plane responsibilities; andimplementation technologies are not prescrib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defines the architectural responsibility of the Logical Policy and Release Plane within the FX Runtime Plane model.</text:p>
      <text:p text:style-name="Text_20_body">Related requirement identifiers:</text:p>
      <text:a xlink:type="simple" xlink:href="https://wiki.didosolutions.com/dido/99_annexes/annex-d-requirements/part-03/p3-req-17-7-002" text:style-name="Internet_20_link" text:visited-style-name="Visited_20_Internet_20_Link">P3-REQ-17-7-002</text:a>
      <text:a xlink:type="simple" xlink:href="https://wiki.didosolutions.com/dido/99_annexes/annex-d-requirements/part-03/p3-req-17-7-005" text:style-name="Internet_20_link" text:visited-style-name="Visited_20_Internet_20_Link">P3-REQ-17-7-005</text:a>
      <text:a xlink:type="simple" xlink:href="https://wiki.didosolutions.com/dido/99_annexes/annex-d-requirements/part-03/p3-req-17-7-007" text:style-name="Internet_20_link" text:visited-style-name="Visited_20_Internet_20_Link">P3-REQ-17-7-007</text:a>
      <text:p text:style-name="Text_20_body">Related source section:</text:p>
      <text:a xlink:type="simple" xlink:href="https://wiki.didosolutions.com/fxdemo/03-part/17-fx-demo-logical-requirements/17-7-fx-runtime-plane-requirements/start" text:style-name="Internet_20_link" text:visited-style-name="Visited_20_Internet_20_Link">17.7 FX Runtime Plan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1::47:27</meta:creation-date>
    <dc:creator>Generated</dc:creator>
    <dc:date>2026-08-23T21::47:27</dc:date>
    <dc:language>en-US</dc:language>
    <meta:editing-cycles>1</meta:editing-cycles>
    <meta:editing-duration>PT0S</meta:editing-duration>
    <dc:title>dido:99_annexes:annex-d-requirements:part-03:p3-req-17-7-006</dc:title>
  </office:meta>
</office:document-meta>
</file>