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7-005"/><text:bookmark-start text:name="__RefHeading___p3-req-17-7-005_1"/><text:bookmark-start text:name="p3-req-17-7-005"/>P3-REQ-17-7-005<text:bookmark-end text:name="__RefHeading___p3-req-17-7-005_1"/><text:bookmark-end text:name="p3-req-17-7-005"/></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Logical Health and Observability Plane SHALL support observation of FX logical Node operational condition and behaviour.</text:p>
      <text:h text:style-name="Heading_20_2" text:outline-level="2"><text:bookmark-start text:name="__RefHeading___source_3"/><text:bookmark-start text:name="source"/>Source<text:bookmark-end text:name="__RefHeading___source_3"/><text:bookmark-end text:name="source"/></text:h>
      <text:p text:style-name="Text_20_body">Part 3, Section 17.7: FX Runtime Plan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Logical Health and Observability Plane provides the architectural capability for observing the operational condition and behaviour of FX logical Nodes. It supports logical monitoring, operational visibility, status reporting, and health assessment while remaining independent of implementation technologies, monitoring tools, or deployment environments.</text:p>
      <text:p text:style-name="Text_20_body">Maintaining observability as a distinct Runtime Plane preserves separation of concerns and enables operational assessment without coupling monitoring responsibilities to business information exchange or operational control mechanism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Logical Health and Observability Plane defined by the FX Demo Logical Profile.</text:p>
      <text:p text:style-name="Text_20_body">It applies specifically to:</text:p>
      <text:p text:style-name="Text_20_body">logical observability;operational monitoring;Runtime Plane architecture;architectural governance;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Logical Health and Observability Plane supports observation of FX logical Node operational condition and behaviour.</text:p>
      <text:p text:style-name="Text_20_body">Verification activities should include review checks confirming that:</text:p>
      <text:p text:style-name="Text_20_body">operational condition can be observed;operational behaviour can be observed;observability responsibilities remain distinct from other Runtime Plane responsibilities; andimplementation technologies are not prescrib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defines the architectural responsibility of the Logical Health and Observability Plane within the FX Runtime Plane model.</text:p>
      <text:p text:style-name="Text_20_body">Related requirement identifiers:</text:p>
      <text:a xlink:type="simple" xlink:href="https://wiki.didosolutions.com/dido/99_annexes/annex-d-requirements/part-03/p3-req-17-7-002" text:style-name="Internet_20_link" text:visited-style-name="Visited_20_Internet_20_Link">P3-REQ-17-7-002</text:a>
      <text:a xlink:type="simple" xlink:href="https://wiki.didosolutions.com/dido/99_annexes/annex-d-requirements/part-03/p3-req-17-7-004" text:style-name="Internet_20_link" text:visited-style-name="Visited_20_Internet_20_Link">P3-REQ-17-7-004</text:a>
      <text:a xlink:type="simple" xlink:href="https://wiki.didosolutions.com/dido/99_annexes/annex-d-requirements/part-03/p3-req-17-7-006" text:style-name="Internet_20_link" text:visited-style-name="Visited_20_Internet_20_Link">P3-REQ-17-7-006</text:a>
      <text:p text:style-name="Text_20_body">Related source section:</text:p>
      <text:a xlink:type="simple" xlink:href="https://wiki.didosolutions.com/fxdemo/03-part/17-fx-demo-logical-requirements/17-7-fx-runtime-plane-requirements/start" text:style-name="Internet_20_link" text:visited-style-name="Visited_20_Internet_20_Link">17.7 FX Runtime Plan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43:12</meta:creation-date>
    <dc:creator>Generated</dc:creator>
    <dc:date>2026-08-23T21::43:12</dc:date>
    <dc:language>en-US</dc:language>
    <meta:editing-cycles>1</meta:editing-cycles>
    <meta:editing-duration>PT0S</meta:editing-duration>
    <dc:title>dido:99_annexes:annex-d-requirements:part-03:p3-req-17-7-005</dc:title>
  </office:meta>
</office:document-meta>
</file>