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7-003"/><text:bookmark-start text:name="__RefHeading___p3-req-17-7-003_1"/><text:bookmark-start text:name="p3-req-17-7-003"/>P3-REQ-17-7-003<text:bookmark-end text:name="__RefHeading___p3-req-17-7-003_1"/><text:bookmark-end text:name="p3-req-17-7-003"/></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Logical Control Plane SHALL support operational coordination among FX logical Nodes.</text:p>
      <text:h text:style-name="Heading_20_2" text:outline-level="2"><text:bookmark-start text:name="__RefHeading___source_3"/><text:bookmark-start text:name="source"/>Source<text:bookmark-end text:name="__RefHeading___source_3"/><text:bookmark-end text:name="source"/></text:h>
      <text:p text:style-name="Text_20_body">Part 3, Section 17.7: FX Runtime Plan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Logical Control Plane provides the architectural capability for coordinating the behavior of FX logical Nodes. It supports the logical exchange of operational control information, enabling Nodes to coordinate activities, manage operational state, and perform runtime interactions while remaining independent of any implementation technology, communication protocol, or deployment mechanism.</text:p>
      <text:p text:style-name="Text_20_body">Maintaining this capability as a distinct Runtime Plane preserves separation of concerns and ensures that operational coordination remains independent of domain information exchange and other Runtime Plane responsibilitie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Logical Control Plane defined by the FX Demo Logical Profile.</text:p>
      <text:p text:style-name="Text_20_body">It applies specifically to:</text:p>
      <text:p text:style-name="Text_20_body">operational coordination;logical Node interactions;Runtime Plane architecture;architectural governance; andderived Implementation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Logical Control Plane supports operational coordination among FX logical Nodes.</text:p>
      <text:p text:style-name="Text_20_body">Verification activities should include review checks confirming that:</text:p>
      <text:p text:style-name="Text_20_body">operational coordination responsibilities are defined;participating logical Nodes are able to coordinate operationally;operational coordination remains logically separated from other Runtime Plane responsibilities; andimplementation technologies are not prescrib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defines the architectural responsibility of the Logical Control Plane within the FX Runtime Plane model.</text:p>
      <text:p text:style-name="Text_20_body">Related requirement identifiers:</text:p>
      <text:a xlink:type="simple" xlink:href="https://wiki.didosolutions.com/dido/99_annexes/annex-d-requirements/part-03/p3-req-17-7-001" text:style-name="Internet_20_link" text:visited-style-name="Visited_20_Internet_20_Link">P3-REQ-17-7-001</text:a>
      <text:a xlink:type="simple" xlink:href="https://wiki.didosolutions.com/dido/99_annexes/annex-d-requirements/part-03/p3-req-17-7-002" text:style-name="Internet_20_link" text:visited-style-name="Visited_20_Internet_20_Link">P3-REQ-17-7-002</text:a>
      <text:a xlink:type="simple" xlink:href="https://wiki.didosolutions.com/dido/99_annexes/annex-d-requirements/part-03/p3-req-17-7-004" text:style-name="Internet_20_link" text:visited-style-name="Visited_20_Internet_20_Link">P3-REQ-17-7-004</text:a>
      <text:p text:style-name="Text_20_body">Related source section:</text:p>
      <text:a xlink:type="simple" xlink:href="https://wiki.didosolutions.com/fxdemo/03-part/17-fx-demo-logical-requirements/17-7-fx-runtime-plane-requirements/start" text:style-name="Internet_20_link" text:visited-style-name="Visited_20_Internet_20_Link">17.7 FX Runtime Plane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17:39</meta:creation-date>
    <dc:creator>Generated</dc:creator>
    <dc:date>2026-08-22T16::17:39</dc:date>
    <dc:language>en-US</dc:language>
    <meta:editing-cycles>1</meta:editing-cycles>
    <meta:editing-duration>PT0S</meta:editing-duration>
    <dc:title>dido:99_annexes:annex-d-requirements:part-03:p3-req-17-7-003</dc:title>
  </office:meta>
</office:document-meta>
</file>