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3:p3-req-17-7-002"/><text:bookmark-start text:name="__RefHeading___p3-req-17-7-002_1"/><text:bookmark-start text:name="p3-req-17-7-002"/>P3-REQ-17-7-002<text:bookmark-end text:name="__RefHeading___p3-req-17-7-002_1"/><text:bookmark-end text:name="p3-req-17-7-002"/></text:h>
      <text:p text:style-name="Text_20_body"><text:a xlink:type="simple" xlink:href="https://wiki.didosolutions.com/dido/99_annexes/annex-d-requirements/part-03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FX Demo Logical Profile SHALL use the following FX Runtime Planes:</text:p>
      <text:p text:style-name="Text_20_body">Logical Control PlaneLogical Data PlaneLogical Health and Observability PlaneLogical Policy and Release PlaneLogical Audit and Provenance Plane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3, Section 17.7: FX Runtime Plan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defined FX Runtime Planes establish the logical architectural separation of concerns required for the Foreign Exchange Domain. Each Runtime Plane represents a distinct architectural responsibility while collectively supporting coordination, information exchange, governance, observability, auditability, and operational management.</text:p>
      <text:p text:style-name="Text_20_body">Using a standardized set of Runtime Planes ensures consistency across logical architecture, enables interoperability, and allows multiple Implementation Profiles to realize the same architectural organization while preserving architectural meaning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definition, review, maintenance, and evolution of the FX Demo Logical Profile.</text:p>
      <text:p text:style-name="Text_20_body">It applies specifically to:</text:p>
      <text:p text:style-name="Text_20_body">Runtime Plane definitions;logical architecture organization;architectural governance;Domain Logical Profiles; andderived Implementation Profi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very required FX Runtime Plane is defined.</text:p>
      <text:p text:style-name="Text_20_body">Verification activities should include review checks confirming that:</text:p>
      <text:p text:style-name="Text_20_body">each required Runtime Plane is present;Runtime Plane names are consistent with the architectural specification;no required Runtime Plane is omitted; andeach Runtime Plane is uniquely identifiabl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Runtime Plane inventory for the FX Demo Logical Profile.</text:p>
      <text:p text:style-name="Text_20_body">Related requirement identifiers:</text:p>
      <text:a xlink:type="simple" xlink:href="https://wiki.didosolutions.com/dido/99_annexes/annex-d-requirements/part-03/p3-req-17-7-001" text:style-name="Internet_20_link" text:visited-style-name="Visited_20_Internet_20_Link">P3-REQ-17-7-001</text:a>
      <text:a xlink:type="simple" xlink:href="https://wiki.didosolutions.com/dido/99_annexes/annex-d-requirements/part-03/p3-req-17-7-003" text:style-name="Internet_20_link" text:visited-style-name="Visited_20_Internet_20_Link">P3-REQ-17-7-003</text:a>
      <text:a xlink:type="simple" xlink:href="https://wiki.didosolutions.com/dido/99_annexes/annex-d-requirements/part-03/p3-req-17-7-004" text:style-name="Internet_20_link" text:visited-style-name="Visited_20_Internet_20_Link">P3-REQ-17-7-004</text:a>
      <text:a xlink:type="simple" xlink:href="https://wiki.didosolutions.com/dido/99_annexes/annex-d-requirements/part-03/p3-req-17-7-005" text:style-name="Internet_20_link" text:visited-style-name="Visited_20_Internet_20_Link">P3-REQ-17-7-005</text:a>
      <text:a xlink:type="simple" xlink:href="https://wiki.didosolutions.com/dido/99_annexes/annex-d-requirements/part-03/p3-req-17-7-006" text:style-name="Internet_20_link" text:visited-style-name="Visited_20_Internet_20_Link">P3-REQ-17-7-006</text:a>
      <text:a xlink:type="simple" xlink:href="https://wiki.didosolutions.com/dido/99_annexes/annex-d-requirements/part-03/p3-req-17-7-007" text:style-name="Internet_20_link" text:visited-style-name="Visited_20_Internet_20_Link">P3-REQ-17-7-007</text:a>
      <text:p text:style-name="Text_20_body">Related source section:</text:p>
      <text:a xlink:type="simple" xlink:href="https://wiki.didosolutions.com/fxdemo/03-part/17-fx-demo-logical-requirements/17-7-fx-runtime-plane-requirements/start" text:style-name="Internet_20_link" text:visited-style-name="Visited_20_Internet_20_Link">17.7 FX Runtime Plan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6:53</meta:creation-date>
    <dc:creator>Generated</dc:creator>
    <dc:date>2026-08-22T16::16:53</dc:date>
    <dc:language>en-US</dc:language>
    <meta:editing-cycles>1</meta:editing-cycles>
    <meta:editing-duration>PT0S</meta:editing-duration>
    <dc:title>dido:99_annexes:annex-d-requirements:part-03:p3-req-17-7-002</dc:title>
  </office:meta>
</office:document-meta>
</file>