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6-005"/><text:bookmark-start text:name="__RefHeading___p3-req-17-6-005_1"/><text:bookmark-start text:name="p3-req-17-6-005"/>P3-REQ-17-6-005<text:bookmark-end text:name="__RefHeading___p3-req-17-6-005_1"/><text:bookmark-end text:name="p3-req-17-6-005"/></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information structure SHALL identify its logical purpose, primary Runtime Plane, producing Node or Node Role, consuming Node or Node Role, governance constraints, traceability relationships, and evidence expectations.</text:p>
      <text:h text:style-name="Heading_20_2" text:outline-level="2"><text:bookmark-start text:name="__RefHeading___source_3"/><text:bookmark-start text:name="source"/>Source<text:bookmark-end text:name="__RefHeading___source_3"/><text:bookmark-end text:name="source"/></text:h>
      <text:p text:style-name="Text_20_body">Part 3, Section 17.6: FX Logical Inform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n FX logical information structure represents more than a collection of data elements. It defines the architectural meaning of information by identifying its purpose, the Runtime Plane in which it primarily exists, the logical Nodes or Node Roles responsible for producing and consuming it, the governance constraints that apply, the traceability relationships that connect it to other architectural elements, and the evidence expectations associated with its lifecycle.</text:p>
      <text:p text:style-name="Text_20_body">Capturing these characteristics enables each logical information structure to serve as a complete architectural description while remaining independent of implementation technologies, programming languages, serialization formats, and deployment environmen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information structure defined by the FX Demo Logical Profile.</text:p>
      <text:p text:style-name="Text_20_body">It applies specifically to:</text:p>
      <text:p text:style-name="Text_20_body">logical information structure definitions;logical information modeling;Runtime Plane classification;architectural governance;traceability specification; andevidence definition.</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FX logical information structure identifies all required architectural characteristics.</text:p>
      <text:p text:style-name="Text_20_body">Verification activities should include review checks confirming that:</text:p>
      <text:p text:style-name="Text_20_body">the logical purpose is identified;the primary Runtime Plane is identified;producing Nodes or Node Roles are identified;consuming Nodes or Node Roles are identified;governance constraints are documented;traceability relationships are identified; andevidence expectations are document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complete architectural definition required for each FX logical information structure within the FX Demo Logical Profile.</text:p>
      <text:p text:style-name="Text_20_body">Related requirement identifiers:</text:p>
      <text:a xlink:type="simple" xlink:href="https://wiki.didosolutions.com/dido/99_annexes/annex-d-requirements/part-03/p3-req-17-6-001" text:style-name="Internet_20_link" text:visited-style-name="Visited_20_Internet_20_Link">P3-REQ-17-6-001</text:a>
      <text:a xlink:type="simple" xlink:href="https://wiki.didosolutions.com/dido/99_annexes/annex-d-requirements/part-03/p3-req-17-6-003" text:style-name="Internet_20_link" text:visited-style-name="Visited_20_Internet_20_Link">P3-REQ-17-6-003</text:a>
      <text:a xlink:type="simple" xlink:href="https://wiki.didosolutions.com/dido/99_annexes/annex-d-requirements/part-03/p3-req-17-6-004" text:style-name="Internet_20_link" text:visited-style-name="Visited_20_Internet_20_Link">P3-REQ-17-6-004</text:a>
      <text:a xlink:type="simple" xlink:href="https://wiki.didosolutions.com/dido/99_annexes/annex-d-requirements/part-03/p3-req-17-6-006" text:style-name="Internet_20_link" text:visited-style-name="Visited_20_Internet_20_Link">P3-REQ-17-6-006</text:a>
      <text:p text:style-name="Text_20_body">Related source section:</text:p>
      <text:a xlink:type="simple" xlink:href="https://wiki.didosolutions.com/fxdemo/03-part/17-fx-demo-logical-requirements/17-6-fx-logical-information-requirements/start" text:style-name="Internet_20_link" text:visited-style-name="Visited_20_Internet_20_Link">17.6 FX Logical Inform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8:05</meta:creation-date>
    <dc:creator>Generated</dc:creator>
    <dc:date>2026-08-22T15::18:05</dc:date>
    <dc:language>en-US</dc:language>
    <meta:editing-cycles>1</meta:editing-cycles>
    <meta:editing-duration>PT0S</meta:editing-duration>
    <dc:title>dido:99_annexes:annex-d-requirements:part-03:p3-req-17-6-005</dc:title>
  </office:meta>
</office:document-meta>
</file>