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6-004"/><text:bookmark-start text:name="__RefHeading___p3-req-17-6-004_1"/><text:bookmark-start text:name="p3-req-17-6-004"/>P3-REQ-17-6-004<text:bookmark-end text:name="__RefHeading___p3-req-17-6-004_1"/><text:bookmark-end text:name="p3-req-17-6-004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FX logical information structure SHALL preserve traceability to Data Structure Definition, Data Structure Instance, Evidence, Traceability, or other applicable Part 1 concep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6: FX Logical Inform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reserving traceability to the applicable Part 1 concepts ensures that every FX logical information structure maintains a direct relationship to the conceptual architectural elements from which it is derived. This supports architectural governance, impact analysis, conformance assessment, evidence generation, and long-term maintainability while preserving consistency across the layered architecture.</text:p>
      <text:p text:style-name="Text_20_body">Maintaining conceptual traceability enables reviewers to understand how domain-specific logical information structures evolve from the conceptual information model established by the Reference Architectur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every FX logical information structure defined by the FX Demo Logical Profile.</text:p>
      <text:p text:style-name="Text_20_body">It applies specifically to:</text:p>
      <text:p text:style-name="Text_20_body">information structure traceability;architectural governance;logical information architecture reviews;conformance assessments; andarchitectural maintenanc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FX logical information structure preserves traceability to the applicable Part 1 architectural concepts.</text:p>
      <text:p text:style-name="Text_20_body">Verification activities should include review checks confirming that:</text:p>
      <text:p text:style-name="Text_20_body">traceability relationships are documented;originating Part 1 concepts are identified;traceability remains complete throughout the profile; andtraceability is maintained during architectural evolutio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end-to-end architectural traceability from the Part 1 Conceptual Architecture through the Part 2 Logical Architecture to the FX Demo Logical Profile.</text:p>
      <text:p text:style-name="Text_20_body">Related requirement identifiers:</text:p>
      <text:a xlink:type="simple" xlink:href="https://wiki.didosolutions.com/dido/99_annexes/annex-d-requirements/part-03/p3-req-17-6-003" text:style-name="Internet_20_link" text:visited-style-name="Visited_20_Internet_20_Link">P3-REQ-17-6-003</text:a>
      <text:a xlink:type="simple" xlink:href="https://wiki.didosolutions.com/dido/99_annexes/annex-d-requirements/part-03/p3-req-17-6-005" text:style-name="Internet_20_link" text:visited-style-name="Visited_20_Internet_20_Link">P3-REQ-17-6-005</text:a>
      <text:a xlink:type="simple" xlink:href="https://wiki.didosolutions.com/dido/99_annexes/annex-d-requirements/part-03/p3-req-17-6-006" text:style-name="Internet_20_link" text:visited-style-name="Visited_20_Internet_20_Link">P3-REQ-17-6-006</text:a>
      <text:p text:style-name="Text_20_body">Related source section:</text:p>
      <text:a xlink:type="simple" xlink:href="https://wiki.didosolutions.com/fxdemo/03-part/17-fx-demo-logical-requirements/17-6-fx-logical-information-requirements/start" text:style-name="Internet_20_link" text:visited-style-name="Visited_20_Internet_20_Link">17.6 FX Logical Inform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8:53</meta:creation-date>
    <dc:creator>Generated</dc:creator>
    <dc:date>2026-08-22T16::18:53</dc:date>
    <dc:language>en-US</dc:language>
    <meta:editing-cycles>1</meta:editing-cycles>
    <meta:editing-duration>PT0S</meta:editing-duration>
    <dc:title>dido:99_annexes:annex-d-requirements:part-03:p3-req-17-6-004</dc:title>
  </office:meta>
</office:document-meta>
</file>