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3:p3-req-17-6-003"/><text:bookmark-start text:name="__RefHeading___p3-req-17-6-003_1"/><text:bookmark-start text:name="p3-req-17-6-003"/>P3-REQ-17-6-003<text:bookmark-end text:name="__RefHeading___p3-req-17-6-003_1"/><text:bookmark-end text:name="p3-req-17-6-003"/></text:h>
      <text:p text:style-name="Text_20_body"><text:a xlink:type="simple" xlink:href="https://wiki.didosolutions.com/dido/99_annexes/annex-d-requirements/part-03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FX logical information structure SHALL specialise one or more Part 2 logical information concept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3, Section 17.6: FX Logical Inform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Specializing the logical information concepts defined in Part 2 preserves the architectural inheritance established by the platform-independent Logical Architecture while allowing the FX Demo Logical Profile to define information structures specific to the Foreign Exchange Domain. This specialization ensures that domain-specific information structures remain consistent with the common architectural information model while supporting interoperability, governance, architectural reuse, and traceability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every FX logical information structure defined by the FX Demo Logical Profile.</text:p>
      <text:p text:style-name="Text_20_body">It applies specifically to:</text:p>
      <text:p text:style-name="Text_20_body">logical information structure specialization;architectural inheritance;logical information architecture reviews; andprofile maintenance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very FX logical information structure explicitly identifies one or more corresponding Part 2 logical information concepts from which it is specialized.</text:p>
      <text:p text:style-name="Text_20_body">Verification activities should include review checks confirming that:</text:p>
      <text:p text:style-name="Text_20_body">every FX logical information structure identifies its parent logical information concept or concepts;specialization relationships are documented;inherited architectural meaning is preserved; andno orphan logical information structures exist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preserves traceability between the Part 2 Logical Architecture and each FX logical information structure defined by the FX Demo Logical Profile.</text:p>
      <text:p text:style-name="Text_20_body">Related requirement identifiers:</text:p>
      <text:a xlink:type="simple" xlink:href="https://wiki.didosolutions.com/dido/99_annexes/annex-d-requirements/part-03/p3-req-17-6-001" text:style-name="Internet_20_link" text:visited-style-name="Visited_20_Internet_20_Link">P3-REQ-17-6-001</text:a>
      <text:a xlink:type="simple" xlink:href="https://wiki.didosolutions.com/dido/99_annexes/annex-d-requirements/part-03/p3-req-17-6-002" text:style-name="Internet_20_link" text:visited-style-name="Visited_20_Internet_20_Link">P3-REQ-17-6-002</text:a>
      <text:a xlink:type="simple" xlink:href="https://wiki.didosolutions.com/dido/99_annexes/annex-d-requirements/part-03/p3-req-17-6-004" text:style-name="Internet_20_link" text:visited-style-name="Visited_20_Internet_20_Link">P3-REQ-17-6-004</text:a>
      <text:a xlink:type="simple" xlink:href="https://wiki.didosolutions.com/dido/99_annexes/annex-d-requirements/part-03/p3-req-17-6-005" text:style-name="Internet_20_link" text:visited-style-name="Visited_20_Internet_20_Link">P3-REQ-17-6-005</text:a>
      <text:p text:style-name="Text_20_body">Related source section:</text:p>
      <text:a xlink:type="simple" xlink:href="https://wiki.didosolutions.com/fxdemo/03-part/17-fx-demo-logical-requirements/17-6-fx-logical-information-requirements/start" text:style-name="Internet_20_link" text:visited-style-name="Visited_20_Internet_20_Link">17.6 FX Logical Informa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57:40</meta:creation-date>
    <dc:creator>Generated</dc:creator>
    <dc:date>2026-08-24T09::57:40</dc:date>
    <dc:language>en-US</dc:language>
    <meta:editing-cycles>1</meta:editing-cycles>
    <meta:editing-duration>PT0S</meta:editing-duration>
    <dc:title>dido:99_annexes:annex-d-requirements:part-03:p3-req-17-6-003</dc:title>
  </office:meta>
</office:document-meta>
</file>