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6-002"/><text:bookmark-start text:name="__RefHeading___p3-req-17-6-002_1"/><text:bookmark-start text:name="p3-req-17-6-002"/>P3-REQ-17-6-002<text:bookmark-end text:name="__RefHeading___p3-req-17-6-002_1"/><text:bookmark-end text:name="p3-req-17-6-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the following FX logical information structures:</text:p>
      <text:p text:style-name="Text_20_body">FX Transaction CandidateFX Transaction RecordFX Validation ResultFX Semantic AssertionFX Contract StateFX Cash-Flow ObligationFX Policy DecisionFX Release PackageFX Audit RecordFX Provenance RecordFX Node StatusFX Control CommandFX Command AcknowledgementFX Replay RequestFX Replay Result</text:p>
      <text:h text:style-name="Heading_20_2" text:outline-level="2"><text:bookmark-start text:name="__RefHeading___source_3"/><text:bookmark-start text:name="source"/>Source<text:bookmark-end text:name="__RefHeading___source_3"/><text:bookmark-end text:name="source"/></text:h>
      <text:p text:style-name="Text_20_body">Part 3, Section 17.6: FX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identified FX logical information structures define the standard logical information exchanged, processed, and governed throughout the Foreign Exchange Domain. Establishing a common set of logical information structures provides a consistent architectural vocabulary that supports interoperability, governance, traceability, architectural reuse, and conformance across all FX implementations.</text:p>
      <text:p text:style-name="Text_20_body">Because these logical information structures are defined independently of implementation technologies, multiple Implementation Profiles may realize them using different serialization formats, programming languages, communication technologies, or storage mechanisms while preserving identical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and evolution of the FX Demo Logical Profile.</text:p>
      <text:p text:style-name="Text_20_body">It applies specifically to:</text:p>
      <text:p text:style-name="Text_20_body">FX logical information structure definitions;logical information architecture;architectural governance;Domain Logical Profile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required FX logical information structure is defined within the FX Demo Logical Profile.</text:p>
      <text:p text:style-name="Text_20_body">Verification activities should include review checks confirming that:</text:p>
      <text:p text:style-name="Text_20_body">each required logical information structure is present;logical information structure names are consistent with the architectural specification;no required logical information structure is omitted; andeach logical information structure is uniquely identifiab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required logical information structure inventory for the FX Demo Logical Profile.</text:p>
      <text:p text:style-name="Text_20_body">Related requirement identifiers:</text:p>
      <text:a xlink:type="simple" xlink:href="https://wiki.didosolutions.com/dido/99_annexes/annex-d-requirements/part-03/p3-req-17-6-001" text:style-name="Internet_20_link" text:visited-style-name="Visited_20_Internet_20_Link">P3-REQ-17-6-001</text:a>
      <text:a xlink:type="simple" xlink:href="https://wiki.didosolutions.com/dido/99_annexes/annex-d-requirements/part-03/p3-req-17-6-003" text:style-name="Internet_20_link" text:visited-style-name="Visited_20_Internet_20_Link">P3-REQ-17-6-003</text:a>
      <text:a xlink:type="simple" xlink:href="https://wiki.didosolutions.com/dido/99_annexes/annex-d-requirements/part-03/p3-req-17-6-004" text:style-name="Internet_20_link" text:visited-style-name="Visited_20_Internet_20_Link">P3-REQ-17-6-004</text:a>
      <text:p text:style-name="Text_20_body">Related source section:</text:p>
      <text:a xlink:type="simple" xlink:href="https://wiki.didosolutions.com/fxdemo/03-part/17-fx-demo-logical-requirements/17-6-fx-logical-information-requirements/start" text:style-name="Internet_20_link" text:visited-style-name="Visited_20_Internet_20_Link">17.6 FX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7:00</meta:creation-date>
    <dc:creator>Generated</dc:creator>
    <dc:date>2026-08-22T18::17:00</dc:date>
    <dc:language>en-US</dc:language>
    <meta:editing-cycles>1</meta:editing-cycles>
    <meta:editing-duration>PT0S</meta:editing-duration>
    <dc:title>dido:99_annexes:annex-d-requirements:part-03:p3-req-17-6-002</dc:title>
  </office:meta>
</office:document-meta>
</file>