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5-003"/><text:bookmark-start text:name="__RefHeading___p3-req-17-5-003_1"/><text:bookmark-start text:name="p3-req-17-5-003"/>P3-REQ-17-5-003<text:bookmark-end text:name="__RefHeading___p3-req-17-5-003_1"/><text:bookmark-end text:name="p3-req-17-5-003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FX logical Communication Endpoint SHALL specialise Logical Communication Endpoint from Part 2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5: FX Logical Commun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pecializing the Part 2 Logical Communication Endpoints preserves the architectural inheritance established by the platform-independent Logical Architecture while allowing the FX Demo Logical Profile to define communication relationships specific to the Foreign Exchange Domain. This specialization ensures that domain-specific communication endpoints remain consistent with the common architectural communication model while supporting interoperability, governance, architectural reuse,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ery FX logical Communication Endpoint defined by the FX Demo Logical Profile.</text:p>
      <text:p text:style-name="Text_20_body">It applies specifically to:</text:p>
      <text:p text:style-name="Text_20_body">logical Communication Endpoint specialization;architectural inheritance;logical communication architecture reviews; andprofile mainte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FX logical Communication Endpoint explicitly identifies the corresponding Part 2 Logical Communication Endpoint from which it is specialized.</text:p>
      <text:p text:style-name="Text_20_body">Verification activities should include review checks confirming that:</text:p>
      <text:p text:style-name="Text_20_body">every FX logical Communication Endpoint has an identified parent Logical Communication Endpoint;specialization relationships are documented;inherited architectural meaning is preserved; andno orphan logical Communication Endpoints exis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raceability between the Part 2 Logical Architecture and each FX logical Communication Endpoint defined by the FX Demo Logical Profile.</text:p>
      <text:p text:style-name="Text_20_body">Related requirement identifiers:</text:p>
      <text:a xlink:type="simple" xlink:href="https://wiki.didosolutions.com/dido/99_annexes/annex-d-requirements/part-03/p3-req-17-5-001" text:style-name="Internet_20_link" text:visited-style-name="Visited_20_Internet_20_Link">P3-REQ-17-5-001</text:a>
      <text:a xlink:type="simple" xlink:href="https://wiki.didosolutions.com/dido/99_annexes/annex-d-requirements/part-03/p3-req-17-5-002" text:style-name="Internet_20_link" text:visited-style-name="Visited_20_Internet_20_Link">P3-REQ-17-5-002</text:a>
      <text:a xlink:type="simple" xlink:href="https://wiki.didosolutions.com/dido/99_annexes/annex-d-requirements/part-03/p3-req-17-5-004" text:style-name="Internet_20_link" text:visited-style-name="Visited_20_Internet_20_Link">P3-REQ-17-5-004</text:a>
      <text:a xlink:type="simple" xlink:href="https://wiki.didosolutions.com/dido/99_annexes/annex-d-requirements/part-03/p3-req-17-5-005" text:style-name="Internet_20_link" text:visited-style-name="Visited_20_Internet_20_Link">P3-REQ-17-5-005</text:a>
      <text:p text:style-name="Text_20_body">Related source section:</text:p>
      <text:a xlink:type="simple" xlink:href="https://wiki.didosolutions.com/fxdemo/03-part/17-fx-demo-logical-requirements/17-5-fx-logical-communication-requirements/start" text:style-name="Internet_20_link" text:visited-style-name="Visited_20_Internet_20_Link">17.5 FX Logical Communic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5:50</meta:creation-date>
    <dc:creator>Generated</dc:creator>
    <dc:date>2026-08-22T18::15:50</dc:date>
    <dc:language>en-US</dc:language>
    <meta:editing-cycles>1</meta:editing-cycles>
    <meta:editing-duration>PT0S</meta:editing-duration>
    <dc:title>dido:99_annexes:annex-d-requirements:part-03:p3-req-17-5-003</dc:title>
  </office:meta>
</office:document-meta>
</file>