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3:p3-req-17-5-002"/><text:bookmark-start text:name="__RefHeading___p3-req-17-5-002_1"/><text:bookmark-start text:name="p3-req-17-5-002"/>P3-REQ-17-5-002<text:bookmark-end text:name="__RefHeading___p3-req-17-5-002_1"/><text:bookmark-end text:name="p3-req-17-5-002"/></text:h>
      <text:p text:style-name="Text_20_body"><text:a xlink:type="simple" xlink:href="https://wiki.didosolutions.com/dido/99_annexes/annex-d-requirements/part-03/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FX Demo Logical Profile SHALL define the following FX logical Communication Endpoints:</text:p>
      <text:p text:style-name="Text_20_body">FX Transaction Intake EndpointFX Validation Result EndpointFX Semantic Interpretation EndpointFX Contract State EndpointFX Cash-Flow Obligation EndpointFX Policy Decision EndpointFX Release Package EndpointFX Audit Record EndpointFX Provenance Record EndpointFX Node Status EndpointFX Control Command EndpointFX Replay Request EndpointFX Replay Result Endpoint</text:p>
      <text:h text:style-name="Heading_20_2" text:outline-level="2"><text:bookmark-start text:name="__RefHeading___source_3"/><text:bookmark-start text:name="source"/>Source<text:bookmark-end text:name="__RefHeading___source_3"/><text:bookmark-end text:name="source"/></text:h>
      <text:p text:style-name="Text_20_body">Part 3, Section 17.5: FX Logical Communication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The identified FX logical Communication Endpoints define the standard logical communication interfaces required to support the Foreign Exchange Domain. Establishing a common set of logical Communication Endpoints provides a consistent architectural vocabulary for logical information exchange while enabling interoperability, governance, traceability, and architectural reuse.</text:p>
      <text:p text:style-name="Text_20_body">By defining these logical Communication Endpoints independently of implementation technologies, the FX Demo Logical Profile allows multiple Implementation Profiles to realize the same logical communication architecture using different communication mechanisms while preserving architectural consistency.</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the definition, review, maintenance, and evolution of the FX Demo Logical Profile.</text:p>
      <text:p text:style-name="Text_20_body">It applies specifically to:</text:p>
      <text:p text:style-name="Text_20_body">FX logical Communication Endpoint definitions;logical communication architecture;architectural reviews;Domain Logical Profiles; andderived Implementation Profile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every required FX logical Communication Endpoint is defined.</text:p>
      <text:p text:style-name="Text_20_body">Verification activities should include review checks confirming that:</text:p>
      <text:p text:style-name="Text_20_body">each required logical Communication Endpoint is present;logical Communication Endpoint names are consistent with the architectural specification;no required logical Communication Endpoint is omitted; andeach logical Communication Endpoint is uniquely identifiable.</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establishes the required logical Communication Endpoint inventory for the FX Demo Logical Profile.</text:p>
      <text:p text:style-name="Text_20_body">Related requirement identifiers:</text:p>
      <text:a xlink:type="simple" xlink:href="https://wiki.didosolutions.com/dido/99_annexes/annex-d-requirements/part-03/p3-req-17-5-001" text:style-name="Internet_20_link" text:visited-style-name="Visited_20_Internet_20_Link">P3-REQ-17-5-001</text:a>
      <text:a xlink:type="simple" xlink:href="https://wiki.didosolutions.com/dido/99_annexes/annex-d-requirements/part-03/p3-req-17-5-003" text:style-name="Internet_20_link" text:visited-style-name="Visited_20_Internet_20_Link">P3-REQ-17-5-003</text:a>
      <text:a xlink:type="simple" xlink:href="https://wiki.didosolutions.com/dido/99_annexes/annex-d-requirements/part-03/p3-req-17-5-004" text:style-name="Internet_20_link" text:visited-style-name="Visited_20_Internet_20_Link">P3-REQ-17-5-004</text:a>
      <text:p text:style-name="Text_20_body">Related source section:</text:p>
      <text:a xlink:type="simple" xlink:href="https://wiki.didosolutions.com/fxdemo/03-part/17-fx-demo-logical-requirements/17-5-fx-logical-communication-requirements/start" text:style-name="Internet_20_link" text:visited-style-name="Visited_20_Internet_20_Link">17.5 FX Logical Communication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5::19:38</meta:creation-date>
    <dc:creator>Generated</dc:creator>
    <dc:date>2026-08-22T15::19:38</dc:date>
    <dc:language>en-US</dc:language>
    <meta:editing-cycles>1</meta:editing-cycles>
    <meta:editing-duration>PT0S</meta:editing-duration>
    <dc:title>dido:99_annexes:annex-d-requirements:part-03:p3-req-17-5-002</dc:title>
  </office:meta>
</office:document-meta>
</file>