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5-001"/><text:bookmark-start text:name="__RefHeading___p3-req-17-5-001_1"/><text:bookmark-start text:name="p3-req-17-5-001"/>P3-REQ-17-5-001<text:bookmark-end text:name="__RefHeading___p3-req-17-5-001_1"/><text:bookmark-end text:name="p3-req-17-5-001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Profile SHALL define FX logical Communication Endpoi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5: FX Logical Commun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FX logical Communication Endpoints define the logical communication relationships that enable information exchange between FX logical Nodes and FX logical Node Roles. Defining these logical Communication Endpoints establishes the platform-independent communication architecture for the Foreign Exchange Domain while preserving the architectural principles established by Parts 1 and 2.</text:p>
      <text:p text:style-name="Text_20_body">Without defined logical Communication Endpoints, the logical architecture would not consistently identify how information flows between logical Nodes, reducing interoperability, governance, traceability, and the ability to derive consistent Implementation Profi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interpretation, and evolution of the FX Demo Logical Profile.</text:p>
      <text:p text:style-name="Text_20_body">It applies specifically to:</text:p>
      <text:p text:style-name="Text_20_body">logical Communication Endpoint definitions;logical architectural modeling;communication architecture;Domain Logical Profile development; andImplementation Profiles derived from the FX Demo Logical Profil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FX Demo Logical Profile explicitly defines FX logical Communication Endpoints.</text:p>
      <text:p text:style-name="Text_20_body">Verification activities should include review checks confirming that:</text:p>
      <text:p text:style-name="Text_20_body">logical Communication Endpoints are identified;logical Communication Endpoints define communication relationships between logical architectural elements;logical Communication Endpoints remain platform independent; andno conflicting logical communication architecture is defin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raceability between the Part 2 Logical Architecture and the logical Communication Endpoints defined by the FX Demo Logical Profile.</text:p>
      <text:p text:style-name="Text_20_body">Related requirement identifiers:</text:p>
      <text:a xlink:type="simple" xlink:href="https://wiki.didosolutions.com/dido/99_annexes/annex-d-requirements/part-03/p3-req-17-5-002" text:style-name="Internet_20_link" text:visited-style-name="Visited_20_Internet_20_Link">P3-REQ-17-5-002</text:a>
      <text:a xlink:type="simple" xlink:href="https://wiki.didosolutions.com/dido/99_annexes/annex-d-requirements/part-03/p3-req-17-5-003" text:style-name="Internet_20_link" text:visited-style-name="Visited_20_Internet_20_Link">P3-REQ-17-5-003</text:a>
      <text:a xlink:type="simple" xlink:href="https://wiki.didosolutions.com/dido/99_annexes/annex-d-requirements/part-03/p3-req-17-5-004" text:style-name="Internet_20_link" text:visited-style-name="Visited_20_Internet_20_Link">P3-REQ-17-5-004</text:a>
      <text:a xlink:type="simple" xlink:href="https://wiki.didosolutions.com/dido/99_annexes/annex-d-requirements/part-03/p3-req-17-5-005" text:style-name="Internet_20_link" text:visited-style-name="Visited_20_Internet_20_Link">P3-REQ-17-5-005</text:a>
      <text:a xlink:type="simple" xlink:href="https://wiki.didosolutions.com/dido/99_annexes/annex-d-requirements/part-03/p3-req-17-5-006" text:style-name="Internet_20_link" text:visited-style-name="Visited_20_Internet_20_Link">P3-REQ-17-5-006</text:a>
      <text:a xlink:type="simple" xlink:href="https://wiki.didosolutions.com/dido/99_annexes/annex-d-requirements/part-03/p3-req-17-5-007" text:style-name="Internet_20_link" text:visited-style-name="Visited_20_Internet_20_Link">P3-REQ-17-5-007</text:a>
      <text:p text:style-name="Text_20_body">Related source section:</text:p>
      <text:a xlink:type="simple" xlink:href="https://wiki.didosolutions.com/fxdemo/03-part/17-fx-demo-logical-requirements/17-5-fx-logical-communication-requirements/start" text:style-name="Internet_20_link" text:visited-style-name="Visited_20_Internet_20_Link">17.5 FX Logical Communica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18:04</meta:creation-date>
    <dc:creator>Generated</dc:creator>
    <dc:date>2026-08-22T16::18:04</dc:date>
    <dc:language>en-US</dc:language>
    <meta:editing-cycles>1</meta:editing-cycles>
    <meta:editing-duration>PT0S</meta:editing-duration>
    <dc:title>dido:99_annexes:annex-d-requirements:part-03:p3-req-17-5-001</dc:title>
  </office:meta>
</office:document-meta>
</file>