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4-005"/><text:bookmark-start text:name="__RefHeading___p3-req-17-4-005_1"/><text:bookmark-start text:name="p3-req-17-4-005"/>P3-REQ-17-4-005<text:bookmark-end text:name="__RefHeading___p3-req-17-4-005_1"/><text:bookmark-end text:name="p3-req-17-4-005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FX logical Node Role SHALL identify the responsibility performed by an FX logical Node without prescribing an implementation component, team assignment, operational owner, or deployment unit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4: FX Logical Node Ro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logical Node Role describes the architectural responsibility performed by a logical Node rather than the organizational, operational, or technical mechanism used to realize that responsibility. Maintaining this distinction preserves the platform-independent nature of the FX Demo Logical Profile and allows multiple Implementation Profiles to realize the same logical responsibilities using different implementation approaches.</text:p>
      <text:p text:style-name="Text_20_body">Separating logical responsibilities from implementation concerns supports architectural consistency, portability, governance, and reuse while avoiding unnecessary constraints on future implementation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every FX logical Node Role defined by the FX Demo Logical Profile.</text:p>
      <text:p text:style-name="Text_20_body">It applies specifically to:</text:p>
      <text:p text:style-name="Text_20_body">logical Node Role definitions;architectural responsibility modeling;logical architecture reviews;Implementation Profile development;deployment planning; andarchitectural conformance assessmen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FX logical Node Role defines an architectural responsibility without prescribing implementation-specific concerns.</text:p>
      <text:p text:style-name="Text_20_body">Verification activities should include review checks confirming that:</text:p>
      <text:p text:style-name="Text_20_body">each logical Node Role identifies an architectural responsibility;implementation components are not prescribed;team assignments are not defined;operational ownership is not specified;deployment units are not identified; andthe logical Node Role remains implementation independent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he separation between architectural responsibilities and implementation concerns established by the layered architecture defined in Parts 1 and 2 and maintained by the FX Demo Logical Profile.</text:p>
      <text:p text:style-name="Text_20_body">Related requirement identifiers:</text:p>
      <text:a xlink:type="simple" xlink:href="https://wiki.didosolutions.com/dido/99_annexes/annex-d-requirements/part-03/p3-req-17-4-001" text:style-name="Internet_20_link" text:visited-style-name="Visited_20_Internet_20_Link">P3-REQ-17-4-001</text:a>
      <text:a xlink:type="simple" xlink:href="https://wiki.didosolutions.com/dido/99_annexes/annex-d-requirements/part-03/p3-req-17-4-003" text:style-name="Internet_20_link" text:visited-style-name="Visited_20_Internet_20_Link">P3-REQ-17-4-003</text:a>
      <text:a xlink:type="simple" xlink:href="https://wiki.didosolutions.com/dido/99_annexes/annex-d-requirements/part-03/p3-req-17-4-004" text:style-name="Internet_20_link" text:visited-style-name="Visited_20_Internet_20_Link">P3-REQ-17-4-004</text:a>
      <text:p text:style-name="Text_20_body">Related source section:</text:p>
      <text:a xlink:type="simple" xlink:href="https://wiki.didosolutions.com/fxdemo/03-part/17-fx-demo-logical-requirements/17-4-fx-logical-node-role-requirements/start" text:style-name="Internet_20_link" text:visited-style-name="Visited_20_Internet_20_Link">17.4 FX Logical Node Ro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2:09</meta:creation-date>
    <dc:creator>Generated</dc:creator>
    <dc:date>2026-08-23T21::42:09</dc:date>
    <dc:language>en-US</dc:language>
    <meta:editing-cycles>1</meta:editing-cycles>
    <meta:editing-duration>PT0S</meta:editing-duration>
    <dc:title>dido:99_annexes:annex-d-requirements:part-03:p3-req-17-4-005</dc:title>
  </office:meta>
</office:document-meta>
</file>