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4-003"/><text:bookmark-start text:name="__RefHeading___p3-req-17-4-003_1"/><text:bookmark-start text:name="p3-req-17-4-003"/>P3-REQ-17-4-003<text:bookmark-end text:name="__RefHeading___p3-req-17-4-003_1"/><text:bookmark-end text:name="p3-req-17-4-003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FX logical Node Role SHALL specialise Logical Node Role from Part 2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4: FX Logical Node Ro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pecializing the Part 2 Logical Node Roles preserves the architectural inheritance established by the platform-independent Logical Architecture while allowing the FX Demo Logical Profile to define Foreign Exchange-specific logical responsibilities. This ensures that domain-specific roles remain consistent with the common architectural model and support interoperability, governance, and architectural reus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ery FX logical Node Role defined by the FX Demo Logical Profile.</text:p>
      <text:p text:style-name="Text_20_body">It applies specifically to:</text:p>
      <text:p text:style-name="Text_20_body">logical Node Role specialization;architectural inheritance;logical architecture reviews; andprofile mainte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FX logical Node Role explicitly identifies the corresponding Part 2 Logical Node Role from which it is specialized.</text:p>
      <text:p text:style-name="Text_20_body">Verification activities should include review checks confirming that:</text:p>
      <text:p text:style-name="Text_20_body">every FX logical Node Role has an identified parent Logical Node Role;specialization relationships are documented;inherited architectural meaning is preserved; andno orphan logical Node Roles exis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raceability between the Part 2 Logical Architecture and each FX logical Node Role defined by the FX Demo Logical Profile.</text:p>
      <text:p text:style-name="Text_20_body">Related requirement identifiers:</text:p>
      <text:a xlink:type="simple" xlink:href="https://wiki.didosolutions.com/dido/99_annexes/annex-d-requirements/part-03/p3-req-17-4-001" text:style-name="Internet_20_link" text:visited-style-name="Visited_20_Internet_20_Link">P3-REQ-17-4-001</text:a>
      <text:a xlink:type="simple" xlink:href="https://wiki.didosolutions.com/dido/99_annexes/annex-d-requirements/part-03/p3-req-17-4-002" text:style-name="Internet_20_link" text:visited-style-name="Visited_20_Internet_20_Link">P3-REQ-17-4-002</text:a>
      <text:a xlink:type="simple" xlink:href="https://wiki.didosolutions.com/dido/99_annexes/annex-d-requirements/part-03/p3-req-17-4-004" text:style-name="Internet_20_link" text:visited-style-name="Visited_20_Internet_20_Link">P3-REQ-17-4-004</text:a>
      <text:a xlink:type="simple" xlink:href="https://wiki.didosolutions.com/dido/99_annexes/annex-d-requirements/part-03/p3-req-17-4-005" text:style-name="Internet_20_link" text:visited-style-name="Visited_20_Internet_20_Link">P3-REQ-17-4-005</text:a>
      <text:p text:style-name="Text_20_body">Related source section:</text:p>
      <text:a xlink:type="simple" xlink:href="https://wiki.didosolutions.com/fxdemo/03-part/17-fx-demo-logical-requirements/17-4-fx-logical-node-role-requirements/start" text:style-name="Internet_20_link" text:visited-style-name="Visited_20_Internet_20_Link">17.4 FX Logical Node Ro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47:52</meta:creation-date>
    <dc:creator>Generated</dc:creator>
    <dc:date>2026-08-24T11::47:52</dc:date>
    <dc:language>en-US</dc:language>
    <meta:editing-cycles>1</meta:editing-cycles>
    <meta:editing-duration>PT0S</meta:editing-duration>
    <dc:title>dido:99_annexes:annex-d-requirements:part-03:p3-req-17-4-003</dc:title>
  </office:meta>
</office:document-meta>
</file>