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4-002"/><text:bookmark-start text:name="__RefHeading___p3-req-17-4-002_1"/><text:bookmark-start text:name="p3-req-17-4-002"/>P3-REQ-17-4-002<text:bookmark-end text:name="__RefHeading___p3-req-17-4-002_1"/><text:bookmark-end text:name="p3-req-17-4-002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define the following FX logical Node Roles:</text:p>
      <text:p text:style-name="Text_20_body">Transaction Intake RoleStructural Validation RoleSemantic Interpretation RoleContract State Management RoleCash-Flow Computation RolePolicy Evaluation RoleRelease Control RoleAudit Recording RoleProvenance Recording RoleHealth Reporting RoleRegistry and Coordination RoleReplay and Reconstruction RoleOversight Consumption Role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4: FX Logical Node Ro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identified FX logical Node Roles provide the standard architectural responsibilities required to model the Foreign Exchange Domain. Defining a common set of logical Node Roles promotes architectural consistency, interoperability, governance, and traceability while allowing multiple implementations to realize the same logical responsibilities using different technolog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and evolution of the FX Demo Logical Profile.</text:p>
      <text:p text:style-name="Text_20_body">It applies specifically to:</text:p>
      <text:p text:style-name="Text_20_body">FX logical Node Role definitions;logical architectural reviews;Domain Logical Profiles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required FX logical Node Role is defined.</text:p>
      <text:p text:style-name="Text_20_body">Verification activities should include review checks confirming that:</text:p>
      <text:p text:style-name="Text_20_body">each required logical Node Role is present;logical Node Role names are consistent with the architectural specification;no required logical Node Role is omitted; andeach logical Node Role is uniquely identifi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equired logical Node Role inventory for the FX Demo Logical Profile.</text:p>
      <text:p text:style-name="Text_20_body">Related requirement identifiers:</text:p>
      <text:a xlink:type="simple" xlink:href="https://wiki.didosolutions.com/dido/99_annexes/annex-d-requirements/part-03/p3-req-17-4-001" text:style-name="Internet_20_link" text:visited-style-name="Visited_20_Internet_20_Link">P3-REQ-17-4-001</text:a>
      <text:a xlink:type="simple" xlink:href="https://wiki.didosolutions.com/dido/99_annexes/annex-d-requirements/part-03/p3-req-17-4-003" text:style-name="Internet_20_link" text:visited-style-name="Visited_20_Internet_20_Link">P3-REQ-17-4-003</text:a>
      <text:a xlink:type="simple" xlink:href="https://wiki.didosolutions.com/dido/99_annexes/annex-d-requirements/part-03/p3-req-17-4-004" text:style-name="Internet_20_link" text:visited-style-name="Visited_20_Internet_20_Link">P3-REQ-17-4-004</text:a>
      <text:p text:style-name="Text_20_body">Related source section:</text:p>
      <text:a xlink:type="simple" xlink:href="https://wiki.didosolutions.com/fxdemo/03-part/17-fx-demo-logical-requirements/17-4-fx-logical-node-role-requirements/start" text:style-name="Internet_20_link" text:visited-style-name="Visited_20_Internet_20_Link">17.4 FX Logical Node Ro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6:02</meta:creation-date>
    <dc:creator>Generated</dc:creator>
    <dc:date>2026-08-22T18::16:02</dc:date>
    <dc:language>en-US</dc:language>
    <meta:editing-cycles>1</meta:editing-cycles>
    <meta:editing-duration>PT0S</meta:editing-duration>
    <dc:title>dido:99_annexes:annex-d-requirements:part-03:p3-req-17-4-002</dc:title>
  </office:meta>
</office:document-meta>
</file>