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4-001"/><text:bookmark-start text:name="__RefHeading___p3-req-17-4-001_1"/><text:bookmark-start text:name="p3-req-17-4-001"/>P3-REQ-17-4-001<text:bookmark-end text:name="__RefHeading___p3-req-17-4-001_1"/><text:bookmark-end text:name="p3-req-17-4-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FX logical Node Roles.</text:p>
      <text:h text:style-name="Heading_20_2" text:outline-level="2"><text:bookmark-start text:name="__RefHeading___source_3"/><text:bookmark-start text:name="source"/>Source<text:bookmark-end text:name="__RefHeading___source_3"/><text:bookmark-end text:name="source"/></text:h>
      <text:p text:style-name="Text_20_body">Part 3, Section 17.4: FX Logical Node Ro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Node Roles define the logical responsibilities performed within the Foreign Exchange Domain independently of implementation technologies. Defining logical Node Roles provides the architectural abstraction required to allocate responsibilities consistently across logical Nodes while preserving the platform-independent architecture established by Parts 1 and 2.</text:p>
      <text:p text:style-name="Text_20_body">Without defined logical Node Roles, the logical architecture would not consistently identify the responsibilities necessary to support governance, interoperability, traceability, and subsequent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logical Node Role definitions;logical architectural modeling;Domain Logical Profile development; andImplementation Profiles derived from the FX Demo Logical Profil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explicitly defines FX logical Node Roles.</text:p>
      <text:p text:style-name="Text_20_body">Verification activities should include review checks confirming that:</text:p>
      <text:p text:style-name="Text_20_body">logical Node Roles are identified;logical Node Roles are used to describe architectural responsibilities;logical Node Roles are platform independent; andno conflicting logical responsibility model is defin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between the Part 2 Logical Architecture and the FX logical Node Roles defined by the FX Demo Logical Profile.</text:p>
      <text:p text:style-name="Text_20_body">Related requirement identifiers:</text:p>
      <text:a xlink:type="simple" xlink:href="https://wiki.didosolutions.com/dido/99_annexes/annex-d-requirements/part-03/p3-req-17-4-002" text:style-name="Internet_20_link" text:visited-style-name="Visited_20_Internet_20_Link">P3-REQ-17-4-002</text:a>
      <text:a xlink:type="simple" xlink:href="https://wiki.didosolutions.com/dido/99_annexes/annex-d-requirements/part-03/p3-req-17-4-003" text:style-name="Internet_20_link" text:visited-style-name="Visited_20_Internet_20_Link">P3-REQ-17-4-003</text:a>
      <text:a xlink:type="simple" xlink:href="https://wiki.didosolutions.com/dido/99_annexes/annex-d-requirements/part-03/p3-req-17-4-004" text:style-name="Internet_20_link" text:visited-style-name="Visited_20_Internet_20_Link">P3-REQ-17-4-004</text:a>
      <text:a xlink:type="simple" xlink:href="https://wiki.didosolutions.com/dido/99_annexes/annex-d-requirements/part-03/p3-req-17-4-005" text:style-name="Internet_20_link" text:visited-style-name="Visited_20_Internet_20_Link">P3-REQ-17-4-005</text:a>
      <text:p text:style-name="Text_20_body">Related source section:</text:p>
      <text:a xlink:type="simple" xlink:href="https://wiki.didosolutions.com/fxdemo/03-part/17-fx-demo-logical-requirements/17-4-fx-logical-node-role-requirements/start" text:style-name="Internet_20_link" text:visited-style-name="Visited_20_Internet_20_Link">17.4 FX Logical Node Ro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1:42</meta:creation-date>
    <dc:creator>Generated</dc:creator>
    <dc:date>2026-08-24T03::31:42</dc:date>
    <dc:language>en-US</dc:language>
    <meta:editing-cycles>1</meta:editing-cycles>
    <meta:editing-duration>PT0S</meta:editing-duration>
    <dc:title>dido:99_annexes:annex-d-requirements:part-03:p3-req-17-4-001</dc:title>
  </office:meta>
</office:document-meta>
</file>