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3-006"/><text:bookmark-start text:name="__RefHeading___p3-req-17-3-006_1"/><text:bookmark-start text:name="p3-req-17-3-006"/>P3-REQ-17-3-006<text:bookmark-end text:name="__RefHeading___p3-req-17-3-006_1"/><text:bookmark-end text:name="p3-req-17-3-006"/></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distinguish FX logical Nodes from processes, services, containers, pods, virtual machines, serverless functions, threads, tasks, libraries, subroutines, RPC endpoints, REST resources, DDS participants, and deployment artefacts.</text:p>
      <text:h text:style-name="Heading_20_2" text:outline-level="2"><text:bookmark-start text:name="__RefHeading___source_3"/><text:bookmark-start text:name="source"/>Source<text:bookmark-end text:name="__RefHeading___source_3"/><text:bookmark-end text:name="source"/></text:h>
      <text:p text:style-name="Text_20_body">Part 3, Section 17.3: FX Logical Node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FX logical Nodes are architectural constructs that define logical responsibilities, interactions, governance, traceability, and evidence expectations within the Foreign Exchange Domain. They are intentionally independent of any implementation technology or deployment strategy.</text:p>
      <text:p text:style-name="Text_20_body">Distinguishing logical Nodes from implementation artefacts preserves the platform-independent nature of the FX Demo Logical Profile and maintains the separation of concerns established by Parts 1 and 2. This separation enables multiple Implementation Profiles to realize the same logical architecture using different technologies while preserving architectural consistency, interoperability, governance, and traceability.</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the definition, review, maintenance, interpretation, and evolution of the FX Demo Logical Profile.</text:p>
      <text:p text:style-name="Text_20_body">It applies specifically to:</text:p>
      <text:p text:style-name="Text_20_body">logical Node definitions;architectural modeling activities;logical architecture reviews;Implementation Profile development;deployment planning; andarchitectural conformance assessment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FX Demo Logical Profile clearly distinguishes logical Nodes from implementation artefacts.</text:p>
      <text:p text:style-name="Text_20_body">Verification activities should include review checks confirming that:</text:p>
      <text:p text:style-name="Text_20_body">logical Nodes are described as architectural constructs rather than implementation constructs;processes, services, containers, pods, virtual machines, serverless functions, threads, tasks, libraries, and subroutines are not identified as logical Nodes;RPC endpoints, REST resources, DDS participants, and other communication technologies are not defined as logical Nodes;deployment artefacts are not represented as logical Nodes; andthe separation between logical architecture and implementation is consistently maintained throughout the FX Demo Logical Profile.</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the architectural separation between the platform-independent Logical Profile defined by Part 3 and the implementation-specific concerns addressed by subsequent Implementation Profiles and deployment models.</text:p>
      <text:p text:style-name="Text_20_body">Related requirement identifiers:</text:p>
      <text:a xlink:type="simple" xlink:href="https://wiki.didosolutions.com/dido/99_annexes/annex-d-requirements/part-03/p3-req-17-3-001" text:style-name="Internet_20_link" text:visited-style-name="Visited_20_Internet_20_Link">P3-REQ-17-3-001</text:a>
      <text:a xlink:type="simple" xlink:href="https://wiki.didosolutions.com/dido/99_annexes/annex-d-requirements/part-03/p3-req-17-3-003" text:style-name="Internet_20_link" text:visited-style-name="Visited_20_Internet_20_Link">P3-REQ-17-3-003</text:a>
      <text:a xlink:type="simple" xlink:href="https://wiki.didosolutions.com/dido/99_annexes/annex-d-requirements/part-03/p3-req-17-3-005" text:style-name="Internet_20_link" text:visited-style-name="Visited_20_Internet_20_Link">P3-REQ-17-3-005</text:a>
      <text:p text:style-name="Text_20_body">Related source section:</text:p>
      <text:a xlink:type="simple" xlink:href="https://wiki.didosolutions.com/fxdemo/03-part/17-fx-demo-logical-requirements/17-3-fx-logical-node-requirements/start" text:style-name="Internet_20_link" text:visited-style-name="Visited_20_Internet_20_Link">17.3 FX Logical Node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7:12</meta:creation-date>
    <dc:creator>Generated</dc:creator>
    <dc:date>2026-08-23T21::47:12</dc:date>
    <dc:language>en-US</dc:language>
    <meta:editing-cycles>1</meta:editing-cycles>
    <meta:editing-duration>PT0S</meta:editing-duration>
    <dc:title>dido:99_annexes:annex-d-requirements:part-03:p3-req-17-3-006</dc:title>
  </office:meta>
</office:document-meta>
</file>