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3-004"/><text:bookmark-start text:name="__RefHeading___p3-req-17-3-004_1"/><text:bookmark-start text:name="p3-req-17-3-004"/>P3-REQ-17-3-004<text:bookmark-end text:name="__RefHeading___p3-req-17-3-004_1"/><text:bookmark-end text:name="p3-req-17-3-004"/></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Each FX logical Node SHALL preserve traceability to the Node from Part 1.</text:p>
      <text:h text:style-name="Heading_20_2" text:outline-level="2"><text:bookmark-start text:name="__RefHeading___source_3"/><text:bookmark-start text:name="source"/>Source<text:bookmark-end text:name="__RefHeading___source_3"/><text:bookmark-end text:name="source"/></text:h>
      <text:p text:style-name="Text_20_body">Part 3, Section 17.3: FX Logical Nod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Preserving traceability to the Part 1 Conceptual Architecture ensures that every FX logical Node can be related back to its originating architectural concept. This enables governance, architectural review, impact assessment, and evidence generation throughout the lifecycle of the architecture.</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every FX logical Node defined by the FX Demo Logical Profile.</text:p>
      <text:p text:style-name="Text_20_body">It applies specifically to:</text:p>
      <text:p text:style-name="Text_20_body">traceability mapping;architectural governance;conformance reviews; andarchitectural maintenance.</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each FX logical Node includes traceability to its originating conceptual Node.</text:p>
      <text:p text:style-name="Text_20_body">Verification activities should include review checks confirming that:</text:p>
      <text:p text:style-name="Text_20_body">traceability links are documented;Part 1 conceptual Nodes are identified;traceability remains complete; andtraceability is maintained throughout architectural updates.</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supports end-to-end traceability from the Part 1 Conceptual Architecture through the Part 2 Logical Architecture to the FX Demo Logical Profile.</text:p>
      <text:p text:style-name="Text_20_body">Related requirement identifiers:</text:p>
      <text:a xlink:type="simple" xlink:href="https://wiki.didosolutions.com/dido/99_annexes/annex-d-requirements/part-03/p3-req-17-3-003" text:style-name="Internet_20_link" text:visited-style-name="Visited_20_Internet_20_Link">P3-REQ-17-3-003</text:a>
      <text:a xlink:type="simple" xlink:href="https://wiki.didosolutions.com/dido/99_annexes/annex-d-requirements/part-03/p3-req-17-3-005" text:style-name="Internet_20_link" text:visited-style-name="Visited_20_Internet_20_Link">P3-REQ-17-3-005</text:a>
      <text:p text:style-name="Text_20_body">Related source section:</text:p>
      <text:a xlink:type="simple" xlink:href="https://wiki.didosolutions.com/fxdemo/03-part/17-fx-demo-logical-requirements/17-3-fx-logical-node-requirements/start" text:style-name="Internet_20_link" text:visited-style-name="Visited_20_Internet_20_Link">17.3 FX Logical Node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49:54</meta:creation-date>
    <dc:creator>Generated</dc:creator>
    <dc:date>2026-08-23T21::49:54</dc:date>
    <dc:language>en-US</dc:language>
    <meta:editing-cycles>1</meta:editing-cycles>
    <meta:editing-duration>PT0S</meta:editing-duration>
    <dc:title>dido:99_annexes:annex-d-requirements:part-03:p3-req-17-3-004</dc:title>
  </office:meta>
</office:document-meta>
</file>