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3-003"/><text:bookmark-start text:name="__RefHeading___p3-req-17-3-003_1"/><text:bookmark-start text:name="p3-req-17-3-003"/>P3-REQ-17-3-003<text:bookmark-end text:name="__RefHeading___p3-req-17-3-003_1"/><text:bookmark-end text:name="p3-req-17-3-003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FX logical Node SHALL specialise a Logical Node from Part 2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3: FX Logical Nod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pecialization preserves the architectural inheritance defined by the Part 2 Logical Architecture while allowing the FX Demo Logical Profile to introduce domain-specific logical behavior. This ensures consistency between the generic platform-independent architecture and the Foreign Exchange specializ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every FX logical Node defined by the FX Demo Logical Profile.</text:p>
      <text:p text:style-name="Text_20_body">It applies specifically to:</text:p>
      <text:p text:style-name="Text_20_body">logical Node specialization;architectural inheritance;logical architecture reviews; andprofile maintenanc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ery FX logical Node explicitly identifies its corresponding Part 2 Logical Node.</text:p>
      <text:p text:style-name="Text_20_body">Verification activities should include review checks confirming that:</text:p>
      <text:p text:style-name="Text_20_body">every FX logical Node has an identified parent Logical Node;specialization relationships are documented;inherited architectural meaning is preserved; andno orphan logical Nodes exist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raceability between the Part 2 Logical Architecture and each FX logical Node.</text:p>
      <text:p text:style-name="Text_20_body">Related requirement identifiers:</text:p>
      <text:a xlink:type="simple" xlink:href="https://wiki.didosolutions.com/dido/99_annexes/annex-d-requirements/part-03/p3-req-17-3-001" text:style-name="Internet_20_link" text:visited-style-name="Visited_20_Internet_20_Link">P3-REQ-17-3-001</text:a>
      <text:a xlink:type="simple" xlink:href="https://wiki.didosolutions.com/dido/99_annexes/annex-d-requirements/part-03/p3-req-17-3-004" text:style-name="Internet_20_link" text:visited-style-name="Visited_20_Internet_20_Link">P3-REQ-17-3-004</text:a>
      <text:a xlink:type="simple" xlink:href="https://wiki.didosolutions.com/dido/99_annexes/annex-d-requirements/part-03/p3-req-17-3-005" text:style-name="Internet_20_link" text:visited-style-name="Visited_20_Internet_20_Link">P3-REQ-17-3-005</text:a>
      <text:p text:style-name="Text_20_body">Related source section:</text:p>
      <text:a xlink:type="simple" xlink:href="https://wiki.didosolutions.com/fxdemo/03-part/17-fx-demo-logical-requirements/17-3-fx-logical-node-requirements/start" text:style-name="Internet_20_link" text:visited-style-name="Visited_20_Internet_20_Link">17.3 FX Logical Nod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6:28</meta:creation-date>
    <dc:creator>Generated</dc:creator>
    <dc:date>2026-08-23T21::46:28</dc:date>
    <dc:language>en-US</dc:language>
    <meta:editing-cycles>1</meta:editing-cycles>
    <meta:editing-duration>PT0S</meta:editing-duration>
    <dc:title>dido:99_annexes:annex-d-requirements:part-03:p3-req-17-3-003</dc:title>
  </office:meta>
</office:document-meta>
</file>