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3-002"/><text:bookmark-start text:name="__RefHeading___p3-req-17-3-002_1"/><text:bookmark-start text:name="p3-req-17-3-002"/>P3-REQ-17-3-002<text:bookmark-end text:name="__RefHeading___p3-req-17-3-002_1"/><text:bookmark-end text:name="p3-req-17-3-002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FX Demo Logical Profile SHALL define the following FX logical Nodes:</text:p>
      <text:p text:style-name="Text_20_body">FX Transaction Intake NodeFX Validation NodeFX Semantic Interpretation NodeFX Contract State NodeFX Cash-Flow Computation NodeFX Policy and Release NodeFX Audit and Provenance NodeFX Health and Observability NodeFX Registry and Coordination NodeFX Replay and Reconstruction NodeExternal Oversight Participant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3: FX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identified logical Nodes collectively define the logical responsibilities required to model the Foreign Exchange Domain. Establishing a standard set of logical Nodes promotes consistency across implementations while providing a common architectural vocabulary for governance, interoperability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definition, review, maintenance, and evolution of the FX Demo Logical Profile.</text:p>
      <text:p text:style-name="Text_20_body">It applies specifically to:</text:p>
      <text:p text:style-name="Text_20_body">FX logical Node definitions;logical architectural reviews;Domain Logical Profiles; andderived Implementation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ery required FX logical Node is defined.</text:p>
      <text:p text:style-name="Text_20_body">Verification activities should include review checks confirming that:</text:p>
      <text:p text:style-name="Text_20_body">each required logical Node is present;logical Node names are consistent with the architectural specification;no required logical Node is omitted; andeach logical Node is uniquely identifi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required logical Node inventory for the FX Demo Logical Profile.</text:p>
      <text:p text:style-name="Text_20_body">Related requirement identifiers:</text:p>
      <text:a xlink:type="simple" xlink:href="https://wiki.didosolutions.com/dido/99_annexes/annex-d-requirements/part-03/p3-req-17-3-001" text:style-name="Internet_20_link" text:visited-style-name="Visited_20_Internet_20_Link">P3-REQ-17-3-001</text:a>
      <text:a xlink:type="simple" xlink:href="https://wiki.didosolutions.com/dido/99_annexes/annex-d-requirements/part-03/p3-req-17-3-003" text:style-name="Internet_20_link" text:visited-style-name="Visited_20_Internet_20_Link">P3-REQ-17-3-003</text:a>
      <text:a xlink:type="simple" xlink:href="https://wiki.didosolutions.com/dido/99_annexes/annex-d-requirements/part-03/p3-req-17-3-004" text:style-name="Internet_20_link" text:visited-style-name="Visited_20_Internet_20_Link">P3-REQ-17-3-004</text:a>
      <text:p text:style-name="Text_20_body">Related source section:</text:p>
      <text:a xlink:type="simple" xlink:href="https://wiki.didosolutions.com/fxdemo/03-part/17-fx-demo-logical-requirements/17-3-fx-logical-node-requirements/start" text:style-name="Internet_20_link" text:visited-style-name="Visited_20_Internet_20_Link">17.3 FX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7::12:52</meta:creation-date>
    <dc:creator>Generated</dc:creator>
    <dc:date>2026-08-22T17::12:52</dc:date>
    <dc:language>en-US</dc:language>
    <meta:editing-cycles>1</meta:editing-cycles>
    <meta:editing-duration>PT0S</meta:editing-duration>
    <dc:title>dido:99_annexes:annex-d-requirements:part-03:p3-req-17-3-002</dc:title>
  </office:meta>
</office:document-meta>
</file>