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3-001"/><text:bookmark-start text:name="__RefHeading___p3-req-17-3-001_1"/><text:bookmark-start text:name="p3-req-17-3-001"/>P3-REQ-17-3-001<text:bookmark-end text:name="__RefHeading___p3-req-17-3-001_1"/><text:bookmark-end text:name="p3-req-17-3-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FX logical Nodes.</text:p>
      <text:h text:style-name="Heading_20_2" text:outline-level="2"><text:bookmark-start text:name="__RefHeading___source_3"/><text:bookmark-start text:name="source"/>Source<text:bookmark-end text:name="__RefHeading___source_3"/><text:bookmark-end text:name="source"/></text:h>
      <text:p text:style-name="Text_20_body">Part 3, Section 17.3: FX Logical Nod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Nodes are the primary architectural building blocks of the FX Demo Logical Profile. Defining FX logical Nodes establishes the logical decomposition of the Foreign Exchange Domain while preserving the platform-independent architectural principles inherited from Parts 1 and 2.</text:p>
      <text:p text:style-name="Text_20_body">Without defined logical Nodes, the logical architecture would lack a consistent organizational structure for allocating responsibilities, interactions, governance, traceability, and evidence expectation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logical architectural modeling;logical decomposition of the Foreign Exchange Domain;Domain Logical Profile development; andImplementation Profiles derived from the FX Demo Logical Profil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explicitly defines FX logical Nodes.</text:p>
      <text:p text:style-name="Text_20_body">Verification activities should include review checks confirming that:</text:p>
      <text:p text:style-name="Text_20_body">logical Nodes are identified;logical Nodes form the basis of the architectural decomposition;logical Nodes are platform independent; andno conflicting logical decomposition is defin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between the Part 2 Logical Architecture and the logical decomposition defined by the FX Demo Logical Profile.</text:p>
      <text:p text:style-name="Text_20_body">Related requirement identifiers:</text:p>
      <text:a xlink:type="simple" xlink:href="https://wiki.didosolutions.com/dido/99_annexes/annex-d-requirements/part-03/p3-req-17-3-002" text:style-name="Internet_20_link" text:visited-style-name="Visited_20_Internet_20_Link">P3-REQ-17-3-002</text:a>
      <text:a xlink:type="simple" xlink:href="https://wiki.didosolutions.com/dido/99_annexes/annex-d-requirements/part-03/p3-req-17-3-003" text:style-name="Internet_20_link" text:visited-style-name="Visited_20_Internet_20_Link">P3-REQ-17-3-003</text:a>
      <text:a xlink:type="simple" xlink:href="https://wiki.didosolutions.com/dido/99_annexes/annex-d-requirements/part-03/p3-req-17-3-004" text:style-name="Internet_20_link" text:visited-style-name="Visited_20_Internet_20_Link">P3-REQ-17-3-004</text:a>
      <text:a xlink:type="simple" xlink:href="https://wiki.didosolutions.com/dido/99_annexes/annex-d-requirements/part-03/p3-req-17-3-005" text:style-name="Internet_20_link" text:visited-style-name="Visited_20_Internet_20_Link">P3-REQ-17-3-005</text:a>
      <text:p text:style-name="Text_20_body">Related source section:</text:p>
      <text:a xlink:type="simple" xlink:href="https://wiki.didosolutions.com/fxdemo/03-part/17-fx-demo-logical-requirements/17-3-fx-logical-nod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58</meta:creation-date>
    <dc:creator>Generated</dc:creator>
    <dc:date>2026-08-22T15::19:58</dc:date>
    <dc:language>en-US</dc:language>
    <meta:editing-cycles>1</meta:editing-cycles>
    <meta:editing-duration>PT0S</meta:editing-duration>
    <dc:title>dido:99_annexes:annex-d-requirements:part-03:p3-req-17-3-001</dc:title>
  </office:meta>
</office:document-meta>
</file>