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2-007"/><text:bookmark-start text:name="__RefHeading___p3-req-17-2-007_1"/><text:bookmark-start text:name="p3-req-17-2-007"/>P3-REQ-17-2-007<text:bookmark-end text:name="__RefHeading___p3-req-17-2-007_1"/><text:bookmark-end text:name="p3-req-17-2-007"/></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NOT prescribe implementation technologies, data serialisation formats, programming languages, middleware products, deployment mechanisms, runtime scripts, repository structures, test tools, or evidence-capture mechanisms.</text:p>
      <text:h text:style-name="Heading_20_2" text:outline-level="2"><text:bookmark-start text:name="__RefHeading___source_3"/><text:bookmark-start text:name="source"/>Source<text:bookmark-end text:name="__RefHeading___source_3"/><text:bookmark-end text:name="source"/></text:h>
      <text:p text:style-name="Text_20_body">Part 3, Section 17.2: FX Domain Profi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X Demo Logical Profile defines a platform-independent Logical Profile that captures the logical structure, behavior, governance, and information model of the Foreign Exchange Domain without constraining how those concepts are realized in a particular implementation.</text:p>
      <text:p text:style-name="Text_20_body">Maintaining independence from implementation technologies allows multiple Implementation Profiles / Platform-Specific Models (PSMs) to realize the same logical architecture using different technologies while preserving architectural consistency, interoperability, governance, traceability, and evidence expectations. This separation of concerns is fundamental to the layered architecture established by Parts 1 and 2.</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definition, review, maintenance, interpretation, and evolution of the FX Demo Logical Profile.</text:p>
      <text:p text:style-name="Text_20_body">It applies specifically to:</text:p>
      <text:p text:style-name="Text_20_body">logical architectural modeling;implementation-independent architectural design;technology selection activities;Implementation Profile development;deployment planning;testability planning; andevidence planning.</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Profile does not prescribe implementation-specific technologies or deployment mechanisms.</text:p>
      <text:p text:style-name="Text_20_body">Verification activities should include review checks confirming that:</text:p>
      <text:p text:style-name="Text_20_body">no implementation technology is mandated;no programming language is required;no middleware product is prescribed;no data serialisation format is required;no deployment mechanism is mandated;no repository structure is prescribed;no test tooling is required; andno evidence-capture mechanism is mandat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the platform independence of the FX Demo Logical Profile while maintaining the architectural boundary between the Logical Profile and subsequent Implementation Profiles / Platform-Specific Models (PSMs), deployment plans, testability plans, and evidence plans.</text:p>
      <text:p text:style-name="Text_20_body">Related requirement identifiers:</text:p>
      <text:a xlink:type="simple" xlink:href="https://wiki.didosolutions.com/dido/99_annexes/annex-d-requirements/part-03/p3-req-17-2-001" text:style-name="Internet_20_link" text:visited-style-name="Visited_20_Internet_20_Link">P3-REQ-17-2-001</text:a>
      <text:a xlink:type="simple" xlink:href="https://wiki.didosolutions.com/dido/99_annexes/annex-d-requirements/part-03/p3-req-17-2-003" text:style-name="Internet_20_link" text:visited-style-name="Visited_20_Internet_20_Link">P3-REQ-17-2-003</text:a>
      <text:a xlink:type="simple" xlink:href="https://wiki.didosolutions.com/dido/99_annexes/annex-d-requirements/part-03/p3-req-17-2-006" text:style-name="Internet_20_link" text:visited-style-name="Visited_20_Internet_20_Link">P3-REQ-17-2-006</text:a>
      <text:p text:style-name="Text_20_body">Related source section:</text:p>
      <text:a xlink:type="simple" xlink:href="https://wiki.didosolutions.com/fxdemo/03-part/17-fx-demo-logical-requirements/17-2-fx-domain-profile-requirements/start" text:style-name="Internet_20_link" text:visited-style-name="Visited_20_Internet_20_Link">17.3 FX Logical Nod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5:01</meta:creation-date>
    <dc:creator>Generated</dc:creator>
    <dc:date>2026-08-22T16::15:01</dc:date>
    <dc:language>en-US</dc:language>
    <meta:editing-cycles>1</meta:editing-cycles>
    <meta:editing-duration>PT0S</meta:editing-duration>
    <dc:title>dido:99_annexes:annex-d-requirements:part-03:p3-req-17-2-007</dc:title>
  </office:meta>
</office:document-meta>
</file>