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2-006"/><text:bookmark-start text:name="__RefHeading___p3-req-17-2-006_1"/><text:bookmark-start text:name="p3-req-17-2-006"/>P3-REQ-17-2-006<text:bookmark-end text:name="__RefHeading___p3-req-17-2-006_1"/><text:bookmark-end text:name="p3-req-17-2-006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Profile SHALL define FX-specific logical Nodes, Node Roles, Communication Endpoints, information structures, Runtime Plane participation, interaction patterns, governance relationships, traceability relationships, and evidence expecta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2: FX Domain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purpose of the FX Demo Logical Profile is to specialize the generic Part 2 Logical Architecture for the Foreign Exchange Domain. This specialization requires the definition of Foreign Exchange-specific logical architectural elements while preserving the platform-independent architectural principles inherited from Parts 1 and 2.</text:p>
      <text:p text:style-name="Text_20_body">Defining these domain-specific logical elements provides the foundation for consistent Implementation Profiles, deployment plans, governance activities, testing, operational evidence, and future architectural evolu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interpretation, and evolution of the FX Demo Logical Profile.</text:p>
      <text:p text:style-name="Text_20_body">It applies specifically to:</text:p>
      <text:p text:style-name="Text_20_body">FX logical Nodes;FX Node Roles;FX Communication Endpoints;FX logical information structures;Runtime Plane participation;interaction modeling;governance relationships;traceability relationships; andevidence planning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FX Demo Logical Profile defines the logical architectural elements required for the Foreign Exchange Domain.</text:p>
      <text:p text:style-name="Text_20_body">Verification activities should include review checks confirming that:</text:p>
      <text:p text:style-name="Text_20_body">FX logical Nodes are defined;FX Node Roles are defined;Communication Endpoints are defined;logical information structures are defined;Runtime Plane participation is identified;governance and traceability relationships are defined; andevidence expectations are document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raceability between the generic Logical Architecture and the Foreign Exchange specialization defined by the FX Demo Logical Profile.</text:p>
      <text:p text:style-name="Text_20_body">Related requirement identifiers:</text:p>
      <text:a xlink:type="simple" xlink:href="https://wiki.didosolutions.com/dido/99_annexes/annex-d-requirements/part-03/p3-req-17-2-001" text:style-name="Internet_20_link" text:visited-style-name="Visited_20_Internet_20_Link">P3-REQ-17-2-001</text:a>
      <text:a xlink:type="simple" xlink:href="https://wiki.didosolutions.com/dido/99_annexes/annex-d-requirements/part-03/p3-req-17-2-004" text:style-name="Internet_20_link" text:visited-style-name="Visited_20_Internet_20_Link">P3-REQ-17-2-004</text:a>
      <text:a xlink:type="simple" xlink:href="https://wiki.didosolutions.com/dido/99_annexes/annex-d-requirements/part-03/p3-req-17-2-007" text:style-name="Internet_20_link" text:visited-style-name="Visited_20_Internet_20_Link">P3-REQ-17-2-007</text:a>
      <text:p text:style-name="Text_20_body">Related source section:</text:p>
      <text:a xlink:type="simple" xlink:href="https://wiki.didosolutions.com/fxdemo/03-part/17-fx-demo-logical-requirements/17-2-fx-domain-profile-requirements/start" text:style-name="Internet_20_link" text:visited-style-name="Visited_20_Internet_20_Link">17.3 FX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8:25</meta:creation-date>
    <dc:creator>Generated</dc:creator>
    <dc:date>2026-08-22T15::18:25</dc:date>
    <dc:language>en-US</dc:language>
    <meta:editing-cycles>1</meta:editing-cycles>
    <meta:editing-duration>PT0S</meta:editing-duration>
    <dc:title>dido:99_annexes:annex-d-requirements:part-03:p3-req-17-2-006</dc:title>
  </office:meta>
</office:document-meta>
</file>