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2-005"/><text:bookmark-start text:name="__RefHeading___p3-req-17-2-005_1"/><text:bookmark-start text:name="p3-req-17-2-005"/>P3-REQ-17-2-005<text:bookmark-end text:name="__RefHeading___p3-req-17-2-005_1"/><text:bookmark-end text:name="p3-req-17-2-005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NOT redefine the Finance Ecosphere, Monetary Ecosystem, or Foreign Exchange Domai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2: FX Domain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Finance Ecosphere, Monetary Ecosystem, and Foreign Exchange Domain are defined by higher-level architectural artefacts and provide the common classification framework for all derived profiles. Preventing their redefinition preserves architectural consistency and ensures that all Domain Logical Profiles operate within a common conceptual taxonomy.</text:p>
      <text:p text:style-name="Text_20_body">Allowing individual profiles to redefine inherited classifications would create inconsistencies across the Reference Architecture and weaken governance, interoperability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and governance of the FX Demo Logical Profile.</text:p>
      <text:p text:style-name="Text_20_body">It applies specifically to:</text:p>
      <text:p text:style-name="Text_20_body">architectural classification;domain specialization;architectural reviews; andprofile evolution activit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FX Demo Logical Profile does not redefine inherited architectural classifications.</text:p>
      <text:p text:style-name="Text_20_body">Verification activities should include review checks confirming that:</text:p>
      <text:p text:style-name="Text_20_body">the Finance Ecosphere definition is preserved;the Monetary Ecosystem definition is preserved;the Foreign Exchange Domain definition is preserved; andno conflicting classifications are introduc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raceability to the inherited architectural classification hierarchy defined by the Reference Architecture.</text:p>
      <text:p text:style-name="Text_20_body">Related requirement identifiers:</text:p>
      <text:a xlink:type="simple" xlink:href="https://wiki.didosolutions.com/dido/99_annexes/annex-d-requirements/part-03/p3-req-17-2-004" text:style-name="Internet_20_link" text:visited-style-name="Visited_20_Internet_20_Link">P3-REQ-17-2-004</text:a>
      <text:a xlink:type="simple" xlink:href="https://wiki.didosolutions.com/dido/99_annexes/annex-d-requirements/part-03/p3-req-17-2-006" text:style-name="Internet_20_link" text:visited-style-name="Visited_20_Internet_20_Link">P3-REQ-17-2-006</text:a>
      <text:a xlink:type="simple" xlink:href="https://wiki.didosolutions.com/dido/99_annexes/annex-d-requirements/part-03/p3-req-17-2-007" text:style-name="Internet_20_link" text:visited-style-name="Visited_20_Internet_20_Link">P3-REQ-17-2-007</text:a>
      <text:p text:style-name="Text_20_body">Related source section:</text:p>
      <text:a xlink:type="simple" xlink:href="https://wiki.didosolutions.com/fxdemo/03-part/17-fx-demo-logical-requirements/17-2-fx-domain-profile-requirements/start" text:style-name="Internet_20_link" text:visited-style-name="Visited_20_Internet_20_Link">17.3 FX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9:03</meta:creation-date>
    <dc:creator>Generated</dc:creator>
    <dc:date>2026-08-22T17::09:03</dc:date>
    <dc:language>en-US</dc:language>
    <meta:editing-cycles>1</meta:editing-cycles>
    <meta:editing-duration>PT0S</meta:editing-duration>
    <dc:title>dido:99_annexes:annex-d-requirements:part-03:p3-req-17-2-005</dc:title>
  </office:meta>
</office:document-meta>
</file>