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2-003"/><text:bookmark-start text:name="__RefHeading___p3-req-17-2-003_1"/><text:bookmark-start text:name="p3-req-17-2-003"/>P3-REQ-17-2-003<text:bookmark-end text:name="__RefHeading___p3-req-17-2-003_1"/><text:bookmark-end text:name="p3-req-17-2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preserve the Part 2 Logical Architecture / PI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2: FX Domain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art 2 Logical Architecture / PIM defines the reusable, platform-independent logical architecture that serves as the parent for all Domain Logical Profiles. Preserving the Part 2 Logical Architecture ensures that the FX Demo Logical Profile remains compatible with the common logical model while allowing domain-specific specialization.</text:p>
      <text:p text:style-name="Text_20_body">Maintaining this architectural relationship promotes consistency across Domain Logical Profiles and enables reusable governance, traceability, implementation profiles, deployment plans, and evidence pla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evolution of the FX Demo Logical Profile.</text:p>
      <text:p text:style-name="Text_20_body">It applies specifically to:</text:p>
      <text:p text:style-name="Text_20_body">logical architectural specialization;the definition of FX logical Nodes and related logical elements;architectural conformance reviews; andImplementation Profiles derived from the FX Demo Logical Profil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Profile preserves the logical structure and architectural constraints established by the Part 2 Logical Architecture / PIM.</text:p>
      <text:p text:style-name="Text_20_body">Verification activities should include review checks confirming that:</text:p>
      <text:p text:style-name="Text_20_body">the parent Logical Architecture is explicitly identified;platform-independent logical concepts remain unchanged;no conflicting logical architectural structures are introduced; andall FX-specific logical elements remain consistent with the inherited Logical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Part 2 Logical Architecture / PIM and the FX Demo Logical Profile.</text:p>
      <text:p text:style-name="Text_20_body">Related requirement identifiers:</text:p>
      <text:a xlink:type="simple" xlink:href="https://wiki.didosolutions.com/dido/99_annexes/annex-d-requirements/part-03/p3-req-17-2-001" text:style-name="Internet_20_link" text:visited-style-name="Visited_20_Internet_20_Link">P3-REQ-17-2-001</text:a>
      <text:a xlink:type="simple" xlink:href="https://wiki.didosolutions.com/dido/99_annexes/annex-d-requirements/part-03/p3-req-17-2-002" text:style-name="Internet_20_link" text:visited-style-name="Visited_20_Internet_20_Link">P3-REQ-17-2-002</text:a>
      <text:a xlink:type="simple" xlink:href="https://wiki.didosolutions.com/dido/99_annexes/annex-d-requirements/part-03/p3-req-17-2-004" text:style-name="Internet_20_link" text:visited-style-name="Visited_20_Internet_20_Link">P3-REQ-17-2-004</text:a>
      <text:p text:style-name="Text_20_body">Related source section:</text:p>
      <text:a xlink:type="simple" xlink:href="https://wiki.didosolutions.com/fxdemo/03-part/17-fx-demo-logical-requirements/17-2-fx-domain-profile-requirements/start" text:style-name="Internet_20_link" text:visited-style-name="Visited_20_Internet_20_Link">17.3 FX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5:05</meta:creation-date>
    <dc:creator>Generated</dc:creator>
    <dc:date>2026-08-22T16::15:05</dc:date>
    <dc:language>en-US</dc:language>
    <meta:editing-cycles>1</meta:editing-cycles>
    <meta:editing-duration>PT0S</meta:editing-duration>
    <dc:title>dido:99_annexes:annex-d-requirements:part-03:p3-req-17-2-003</dc:title>
  </office:meta>
</office:document-meta>
</file>