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2-001"/><text:bookmark-start text:name="__RefHeading___p3-req-17-2-001_1"/><text:bookmark-start text:name="p3-req-17-2-001"/>P3-REQ-17-2-001<text:bookmark-end text:name="__RefHeading___p3-req-17-2-001_1"/><text:bookmark-end text:name="p3-req-17-2-001"/></text:h>
      <text:h text:style-name="Heading_20_2" text:outline-level="2"><text:bookmark-start text:name="__RefHeading___requirement_2"/><text:bookmark-start text:name="requirement"/>Requirement<text:bookmark-end text:name="__RefHeading___requirement_2"/><text:bookmark-end text:name="requirement"/></text:h>
      <text:p text:style-name="Text_20_body">The FX Demo Logical Profile SHALL specialise the Part 2 Distributed Node-Based Logical Architecture / PIM for the Foreign Exchange Domain.</text:p>
      <text:h text:style-name="Heading_20_2" text:outline-level="2"><text:bookmark-start text:name="__RefHeading___statement_3"/><text:bookmark-start text:name="statement"/>Statement<text:bookmark-end text:name="__RefHeading___statement_3"/><text:bookmark-end text:name="statement"/></text:h>
      <text:p text:style-name="Text_20_body">The FX Demo Logical Profile SHALL specialise the Part 2 Distributed Node-Based Logical Architecture / PIM for the Foreign Exchange Domai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01:49</meta:creation-date>
    <dc:creator>Generated</dc:creator>
    <dc:date>2026-08-22T20::01:49</dc:date>
    <dc:language>en-US</dc:language>
    <meta:editing-cycles>1</meta:editing-cycles>
    <meta:editing-duration>PT0S</meta:editing-duration>
    <dc:title>dido:99_annexes:annex-d-requirements:part-03:p3-req-17-2-001</dc:title>
  </office:meta>
</office:document-meta>
</file>