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2-007"/><text:bookmark-start text:name="__RefHeading___p3-req-17-12-007_1"/><text:bookmark-start text:name="p3-req-17-12-007"/>P3-REQ-17-12-007<text:bookmark-end text:name="__RefHeading___p3-req-17-12-007_1"/><text:bookmark-end text:name="p3-req-17-12-007"/></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A Deployment, Testability, and Evidence Plan SHALL NOT redefine FX logical elements through deployment topology, runtime packaging, test tooling, monitoring tooling, evidence-capture tooling, repository structure, or runtime scripts.</text:p>
      <text:h text:style-name="Heading_20_2" text:outline-level="2"><text:bookmark-start text:name="__RefHeading___source_3"/><text:bookmark-start text:name="source"/>Source<text:bookmark-end text:name="__RefHeading___source_3"/><text:bookmark-end text:name="source"/></text:h>
      <text:p text:style-name="Text_20_body">Part 3, Section 17.12: Implementation Boundar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Deployment, Testability, and Evidence Plans define how an implementation is deployed, tested, monitored, and supported throughout its operational lifecycle. These activities realize the FX Demo Logical Profile but do not establish or modify its architectural meaning. Allowing deployment topology, runtime packaging, test tooling, monitoring tooling, evidence-capture tooling, repository structures, or runtime scripts to redefine FX logical elements would violate the separation between the platform-independent logical architecture and its implementation.</text:p>
      <text:p text:style-name="Text_20_body">Maintaining this implementation boundary preserves architectural consistency, interoperability, governance, traceability, and conformance while allowing different deployment environments and operational technologies to realize the same logical architectur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Deployment, Testability, and Evidence Plans associated with the FX Demo Logical Profile.</text:p>
      <text:p text:style-name="Text_20_body">It applies specifically to:</text:p>
      <text:p text:style-name="Text_20_body">deployment topology;runtime packaging;test tooling;monitoring tooling;evidence-capture tooling;repository structure;runtime scripts; andimplementation governan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Deployment, Testability, and Evidence Plans do not redefine FX logical elements.</text:p>
      <text:p text:style-name="Text_20_body">Verification activities should include review checks confirming that:</text:p>
      <text:p text:style-name="Text_20_body">deployment artefacts realize rather than redefine logical architecture;deployment topology does not alter FX logical definitions;runtime packaging preserves logical architectural meaning;test, monitoring, and evidence-capture tooling do not redefine logical elements; andrepository structures and runtime scripts preserve the platform-independent logical architectur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preserves the architectural boundary between the FX Demo Logical Profile and deployment-specific implementation concerns.</text:p>
      <text:p text:style-name="Text_20_body">Related requirement identifiers:</text:p>
      <text:a xlink:type="simple" xlink:href="https://wiki.didosolutions.com/dido/99_annexes/annex-d-requirements/part-03/p3-req-17-12-001" text:style-name="Internet_20_link" text:visited-style-name="Visited_20_Internet_20_Link">P3-REQ-17-12-001</text:a>
      <text:a xlink:type="simple" xlink:href="https://wiki.didosolutions.com/dido/99_annexes/annex-d-requirements/part-03/p3-req-17-12-005" text:style-name="Internet_20_link" text:visited-style-name="Visited_20_Internet_20_Link">P3-REQ-17-12-005</text:a>
      <text:a xlink:type="simple" xlink:href="https://wiki.didosolutions.com/dido/99_annexes/annex-d-requirements/part-03/p3-req-17-12-006" text:style-name="Internet_20_link" text:visited-style-name="Visited_20_Internet_20_Link">P3-REQ-17-12-006</text:a>
      <text:p text:style-name="Text_20_body">Related source section:</text:p>
      <text:a xlink:type="simple" xlink:href="https://wiki.didosolutions.com/fxdemo/03-part/17-fx-demo-logical-requirements/17-12-implementation-boundary-requirements/start" text:style-name="Internet_20_link" text:visited-style-name="Visited_20_Internet_20_Link">17.12 Implementation Boundar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31:12</meta:creation-date>
    <dc:creator>Generated</dc:creator>
    <dc:date>2026-08-24T04::31:12</dc:date>
    <dc:language>en-US</dc:language>
    <meta:editing-cycles>1</meta:editing-cycles>
    <meta:editing-duration>PT0S</meta:editing-duration>
    <dc:title>dido:99_annexes:annex-d-requirements:part-03:p3-req-17-12-007</dc:title>
  </office:meta>
</office:document-meta>
</file>