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6"/><text:bookmark-start text:name="__RefHeading___p3-req-17-12-006_1"/><text:bookmark-start text:name="p3-req-17-12-006"/>P3-REQ-17-12-006<text:bookmark-end text:name="__RefHeading___p3-req-17-12-006_1"/><text:bookmark-end text:name="p3-req-17-12-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Deployment, Testability, and Evidence Plan SHALL preserve traceability to the FX Demo Logical Profile defined in this part.</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Testability, and Evidence Plans describe how an implementation is deployed, verified, observed, and evaluated. These plans derive their architectural meaning from the FX Demo Logical Profile and therefore must preserve traceability to the logical architecture. Maintaining this relationship supports verification, governance, auditability, lifecycle management, and conformance while allowing deployment and testing technologies to vary.</text:p>
      <text:p text:style-name="Text_20_body">This traceability ensures that operational activities remain demonstrably connected to the platform-independent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Deployment, Testability, and Evidence Plans associated with the FX Demo Logical Profile.</text:p>
      <text:p text:style-name="Text_20_body">It applies specifically to:</text:p>
      <text:p text:style-name="Text_20_body">deployment plans;testability plans;evidence plans;traceability relationships;architectural governance; andconformance assessmen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Deployment, Testability, and Evidence Plans preserve traceability to the FX Demo Logical Profile.</text:p>
      <text:p text:style-name="Text_20_body">Verification activities should include review checks confirming that:</text:p>
      <text:p text:style-name="Text_20_body">deployment activities are traceable to logical profile elements;testing and evidence activities preserve architectural traceability;traceability relationships remain complete and consistent; andoperational plans remain aligned with the logical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between operational plans and the FX Demo Logical Profile.</text:p>
      <text:p text:style-name="Text_20_body">Related requirement identifiers:</text:p>
      <text:a xlink:type="simple" xlink:href="https://wiki.didosolutions.com/dido/99_annexes/annex-d-requirements/part-03/p3-req-17-12-004" text:style-name="Internet_20_link" text:visited-style-name="Visited_20_Internet_20_Link">P3-REQ-17-12-004</text:a>
      <text:a xlink:type="simple" xlink:href="https://wiki.didosolutions.com/dido/99_annexes/annex-d-requirements/part-03/p3-req-17-12-007" text:style-name="Internet_20_link" text:visited-style-name="Visited_20_Internet_20_Link">P3-REQ-17-12-007</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14</meta:creation-date>
    <dc:creator>Generated</dc:creator>
    <dc:date>2026-08-22T17::20:14</dc:date>
    <dc:language>en-US</dc:language>
    <meta:editing-cycles>1</meta:editing-cycles>
    <meta:editing-duration>PT0S</meta:editing-duration>
    <dc:title>dido:99_annexes:annex-d-requirements:part-03:p3-req-17-12-006</dc:title>
  </office:meta>
</office:document-meta>
</file>