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2-004"/><text:bookmark-start text:name="__RefHeading___p3-req-17-12-004_1"/><text:bookmark-start text:name="p3-req-17-12-004"/>P3-REQ-17-12-004<text:bookmark-end text:name="__RefHeading___p3-req-17-12-004_1"/><text:bookmark-end text:name="p3-req-17-12-004"/></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n Implementation Profile / PSM SHALL preserve traceability from implementation artefacts to the FX logical elements they realise.</text:p>
      <text:h text:style-name="Heading_20_2" text:outline-level="2"><text:bookmark-start text:name="__RefHeading___source_3"/><text:bookmark-start text:name="source"/>Source<text:bookmark-end text:name="__RefHeading___source_3"/><text:bookmark-end text:name="source"/></text:h>
      <text:p text:style-name="Text_20_body">Part 3, Section 17.12: Implementation Boundar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Implementation artefacts derive their architectural meaning from the FX Demo Logical Profile. Preserving traceability between implementation artefacts and the logical elements they realize enables architectural review, impact analysis, governance, conformance assessment, and lifecycle management. This traceability ensures that implementation decisions remain demonstrably connected to the platform-independent logical architecture.</text:p>
      <text:p text:style-name="Text_20_body">Maintaining this relationship supports multiple implementation technologies without altering the architectural meaning of the logical profi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Implementation Profiles and Platform-Specific Models derived from the FX Demo Logical Profile.</text:p>
      <text:p text:style-name="Text_20_body">It applies specifically to:</text:p>
      <text:p text:style-name="Text_20_body">implementation artefacts;logical profile elements;traceability relationships;architectural governance; andconformance assessment.</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implementation artefacts preserve traceability to the FX logical elements they realize.</text:p>
      <text:p text:style-name="Text_20_body">Verification activities should include review checks confirming that:</text:p>
      <text:p text:style-name="Text_20_body">implementation artefacts identify their originating logical elements;traceability relationships are complete and consistent;architectural meaning is preserved throughout implementation; andimplementation technologies do not disrupt traceability.</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implementation-to-logical traceability.</text:p>
      <text:p text:style-name="Text_20_body">Related requirement identifiers:</text:p>
      <text:a xlink:type="simple" xlink:href="https://wiki.didosolutions.com/dido/99_annexes/annex-d-requirements/part-03/p3-req-17-12-002" text:style-name="Internet_20_link" text:visited-style-name="Visited_20_Internet_20_Link">P3-REQ-17-12-002</text:a>
      <text:a xlink:type="simple" xlink:href="https://wiki.didosolutions.com/dido/99_annexes/annex-d-requirements/part-03/p3-req-17-12-003" text:style-name="Internet_20_link" text:visited-style-name="Visited_20_Internet_20_Link">P3-REQ-17-12-003</text:a>
      <text:a xlink:type="simple" xlink:href="https://wiki.didosolutions.com/dido/99_annexes/annex-d-requirements/part-03/p3-req-17-12-006" text:style-name="Internet_20_link" text:visited-style-name="Visited_20_Internet_20_Link">P3-REQ-17-12-006</text:a>
      <text:p text:style-name="Text_20_body">Related source section:</text:p>
      <text:a xlink:type="simple" xlink:href="https://wiki.didosolutions.com/fxdemo/03-part/17-fx-demo-logical-requirements/17-12-implementation-boundary-requirements/start" text:style-name="Internet_20_link" text:visited-style-name="Visited_20_Internet_20_Link">17.12 Implementation Boundar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9:59</meta:creation-date>
    <dc:creator>Generated</dc:creator>
    <dc:date>2026-08-22T15::19:59</dc:date>
    <dc:language>en-US</dc:language>
    <meta:editing-cycles>1</meta:editing-cycles>
    <meta:editing-duration>PT0S</meta:editing-duration>
    <dc:title>dido:99_annexes:annex-d-requirements:part-03:p3-req-17-12-004</dc:title>
  </office:meta>
</office:document-meta>
</file>