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2-003"/><text:bookmark-start text:name="__RefHeading___p3-req-17-12-003_1"/><text:bookmark-start text:name="p3-req-17-12-003"/>P3-REQ-17-12-003<text:bookmark-end text:name="__RefHeading___p3-req-17-12-003_1"/><text:bookmark-end text:name="p3-req-17-12-003"/></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An Implementation Profile / PSM SHALL map FX logical elements to selected implementation artefacts without redefining them.</text:p>
      <text:h text:style-name="Heading_20_2" text:outline-level="2"><text:bookmark-start text:name="__RefHeading___source_3"/><text:bookmark-start text:name="source"/>Source<text:bookmark-end text:name="__RefHeading___source_3"/><text:bookmark-end text:name="source"/></text:h>
      <text:p text:style-name="Text_20_body">Part 3, Section 17.12: Implementation Boundar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purpose of an Implementation Profile or Platform-Specific Model is to realize the logical architecture using implementation-specific technologies. This realization is achieved by mapping logical elements to implementation artefacts rather than redefining the architecture itself. Maintaining this distinction preserves architectural intent while allowing flexibility in technology selection, deployment strategies, and implementation techniques.</text:p>
      <text:p text:style-name="Text_20_body">This separation ensures that multiple implementations can realize the same logical architecture while remaining conformant to the FX Demo Logical Profil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Implementation Profile and Platform-Specific Model derived from the FX Demo Logical Profile.</text:p>
      <text:p text:style-name="Text_20_body">It applies specifically to:</text:p>
      <text:p text:style-name="Text_20_body">logical Nodes;logical Communication Endpoints;logical information structures;Runtime Planes;implementation artefacts; andPlatform-Specific Model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implementation artefacts map FX logical elements without redefining them.</text:p>
      <text:p text:style-name="Text_20_body">Verification activities should include review checks confirming that:</text:p>
      <text:p text:style-name="Text_20_body">mappings exist between logical elements and implementation artefacts;logical definitions remain unchanged;implementation artefacts realize rather than replace the logical architecture; andtechnology selections preserve architectural meaning.</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mapping relationship between the logical architecture and implementation artefacts.</text:p>
      <text:p text:style-name="Text_20_body">Related requirement identifiers:</text:p>
      <text:a xlink:type="simple" xlink:href="https://wiki.didosolutions.com/dido/99_annexes/annex-d-requirements/part-03/p3-req-17-12-002" text:style-name="Internet_20_link" text:visited-style-name="Visited_20_Internet_20_Link">P3-REQ-17-12-002</text:a>
      <text:a xlink:type="simple" xlink:href="https://wiki.didosolutions.com/dido/99_annexes/annex-d-requirements/part-03/p3-req-17-12-004" text:style-name="Internet_20_link" text:visited-style-name="Visited_20_Internet_20_Link">P3-REQ-17-12-004</text:a>
      <text:a xlink:type="simple" xlink:href="https://wiki.didosolutions.com/dido/99_annexes/annex-d-requirements/part-03/p3-req-17-12-005" text:style-name="Internet_20_link" text:visited-style-name="Visited_20_Internet_20_Link">P3-REQ-17-12-005</text:a>
      <text:p text:style-name="Text_20_body">Related source section:</text:p>
      <text:a xlink:type="simple" xlink:href="https://wiki.didosolutions.com/fxdemo/03-part/17-fx-demo-logical-requirements/17-12-implementation-boundary-requirements/start" text:style-name="Internet_20_link" text:visited-style-name="Visited_20_Internet_20_Link">17.12 Implementation Boundar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20:10</meta:creation-date>
    <dc:creator>Generated</dc:creator>
    <dc:date>2026-08-22T17::20:10</dc:date>
    <dc:language>en-US</dc:language>
    <meta:editing-cycles>1</meta:editing-cycles>
    <meta:editing-duration>PT0S</meta:editing-duration>
    <dc:title>dido:99_annexes:annex-d-requirements:part-03:p3-req-17-12-003</dc:title>
  </office:meta>
</office:document-meta>
</file>