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3:p3-req-17-12-002"/><text:bookmark-start text:name="__RefHeading___p3-req-17-12-002_1"/><text:bookmark-start text:name="p3-req-17-12-002"/>P3-REQ-17-12-002<text:bookmark-end text:name="__RefHeading___p3-req-17-12-002_1"/><text:bookmark-end text:name="p3-req-17-12-002"/></text:h>
      <text:p text:style-name="Text_20_body"><text:a xlink:type="simple" xlink:href="https://wiki.didosolutions.com/dido/99_annexes/annex-d-requirements/part-03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n Implementation Profile / PSM SHALL preserve the FX Demo Logical Profile defined in this part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3, Section 17.12: Implementation Boundar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n Implementation Profile or Platform-Specific Model realizes the logical architecture rather than replacing or modifying it. Preserving the FX Demo Logical Profile ensures that all implementation decisions remain faithful to the platform-independent architecture while allowing implementation-specific technologies, deployment strategies, and runtime mechanisms to vary.</text:p>
      <text:p text:style-name="Text_20_body">This preservation maintains architectural consistency, interoperability, governance, and conformance across different implementat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every Implementation Profile and Platform-Specific Model derived from the FX Demo Logical Profile.</text:p>
      <text:p text:style-name="Text_20_body">It applies specifically to:</text:p>
      <text:p text:style-name="Text_20_body">Implementation Profiles;Platform-Specific Models;implementation architecture;conformance assessment; andimplementation governance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Implementation Profile or Platform-Specific Model preserves the FX Demo Logical Profile.</text:p>
      <text:p text:style-name="Text_20_body">Verification activities should include review checks confirming that:</text:p>
      <text:p text:style-name="Text_20_body">logical architectural meaning is preserved;implementation-specific realizations remain consistent with the logical profile;architectural relationships remain intact; andimplementation choices do not modify the logical architectur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establishes preservation of the FX Demo Logical Profile within derived implementations.</text:p>
      <text:p text:style-name="Text_20_body">Related requirement identifiers:</text:p>
      <text:a xlink:type="simple" xlink:href="https://wiki.didosolutions.com/dido/99_annexes/annex-d-requirements/part-03/p3-req-17-12-001" text:style-name="Internet_20_link" text:visited-style-name="Visited_20_Internet_20_Link">P3-REQ-17-12-001</text:a>
      <text:a xlink:type="simple" xlink:href="https://wiki.didosolutions.com/dido/99_annexes/annex-d-requirements/part-03/p3-req-17-12-003" text:style-name="Internet_20_link" text:visited-style-name="Visited_20_Internet_20_Link">P3-REQ-17-12-003</text:a>
      <text:a xlink:type="simple" xlink:href="https://wiki.didosolutions.com/dido/99_annexes/annex-d-requirements/part-03/p3-req-17-12-004" text:style-name="Internet_20_link" text:visited-style-name="Visited_20_Internet_20_Link">P3-REQ-17-12-004</text:a>
      <text:a xlink:type="simple" xlink:href="https://wiki.didosolutions.com/dido/99_annexes/annex-d-requirements/part-03/p3-req-17-12-005" text:style-name="Internet_20_link" text:visited-style-name="Visited_20_Internet_20_Link">P3-REQ-17-12-005</text:a>
      <text:p text:style-name="Text_20_body">Related source section:</text:p>
      <text:a xlink:type="simple" xlink:href="https://wiki.didosolutions.com/fxdemo/03-part/17-fx-demo-logical-requirements/17-12-implementation-boundary-requirements/start" text:style-name="Internet_20_link" text:visited-style-name="Visited_20_Internet_20_Link">17.12 Implementation Boundar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30:29</meta:creation-date>
    <dc:creator>Generated</dc:creator>
    <dc:date>2026-08-24T01::30:29</dc:date>
    <dc:language>en-US</dc:language>
    <meta:editing-cycles>1</meta:editing-cycles>
    <meta:editing-duration>PT0S</meta:editing-duration>
    <dc:title>dido:99_annexes:annex-d-requirements:part-03:p3-req-17-12-002</dc:title>
  </office:meta>
</office:document-meta>
</file>