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1-011"/><text:bookmark-start text:name="__RefHeading___p3-req-17-11-011_1"/><text:bookmark-start text:name="p3-req-17-11-011"/>P3-REQ-17-11-011<text:bookmark-end text:name="__RefHeading___p3-req-17-11-011_1"/><text:bookmark-end text:name="p3-req-17-11-011"/></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logical traceability SHALL support forward review from the conceptual concern to the FX logical profile element.</text:p>
      <text:h text:style-name="Heading_20_2" text:outline-level="2"><text:bookmark-start text:name="__RefHeading___source_3"/><text:bookmark-start text:name="source"/>Source<text:bookmark-end text:name="__RefHeading___source_3"/><text:bookmark-end text:name="source"/></text:h>
      <text:p text:style-name="Text_20_body">Part 3, Section 17.11: FX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Forward traceability enables reviewers to begin with a conceptual concern defined in the architecture and determine how that concern is realized within the FX Demo Logical Profile. This capability supports architectural validation, impact analysis, governance, and conformance assessment while preserving the continuity between conceptual and logical architecture.</text:p>
      <text:p text:style-name="Text_20_body">Maintaining forward review ensures that every logical profile element can be understood within the context of its originating architectural concern.</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traceability relationships between conceptual architecture and the FX Demo Logical Profile.</text:p>
      <text:p text:style-name="Text_20_body">It applies specifically to:</text:p>
      <text:p text:style-name="Text_20_body">conceptual concerns;logical profile elements;architectural review;governance activities; andconformance assessment.</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forward review from conceptual concerns to FX logical profile elements is supported.</text:p>
      <text:p text:style-name="Text_20_body">Verification activities should include review checks confirming that:</text:p>
      <text:p text:style-name="Text_20_body">conceptual concerns can be located;related logical profile elements can be identified;traceability relationships are complete and consistent; andforward review supports architectural understanding.</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forward architectural traceability within the FX Demo Logical Traceability Model.</text:p>
      <text:p text:style-name="Text_20_body">Related requirement identifiers:</text:p>
      <text:a xlink:type="simple" xlink:href="https://wiki.didosolutions.com/dido/99_annexes/annex-d-requirements/part-03/p3-req-17-11-002" text:style-name="Internet_20_link" text:visited-style-name="Visited_20_Internet_20_Link">P3-REQ-17-11-002</text:a>
      <text:a xlink:type="simple" xlink:href="https://wiki.didosolutions.com/dido/99_annexes/annex-d-requirements/part-03/p3-req-17-11-012" text:style-name="Internet_20_link" text:visited-style-name="Visited_20_Internet_20_Link">P3-REQ-17-11-012</text:a>
      <text:a xlink:type="simple" xlink:href="https://wiki.didosolutions.com/dido/99_annexes/annex-d-requirements/part-03/p3-req-17-11-013" text:style-name="Internet_20_link" text:visited-style-name="Visited_20_Internet_20_Link">P3-REQ-17-11-013</text:a>
      <text:p text:style-name="Text_20_body">Related source section:</text:p>
      <text:a xlink:type="simple" xlink:href="https://wiki.didosolutions.com/fxdemo/03-part/17-fx-demo-logical-requirements/17-11-fx-logical-traceability-requirements/start" text:style-name="Internet_20_link" text:visited-style-name="Visited_20_Internet_20_Link">17.11 FX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7:27</meta:creation-date>
    <dc:creator>Generated</dc:creator>
    <dc:date>2026-08-22T17::17:27</dc:date>
    <dc:language>en-US</dc:language>
    <meta:editing-cycles>1</meta:editing-cycles>
    <meta:editing-duration>PT0S</meta:editing-duration>
    <dc:title>dido:99_annexes:annex-d-requirements:part-03:p3-req-17-11-011</dc:title>
  </office:meta>
</office:document-meta>
</file>