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10"/><text:bookmark-start text:name="__RefHeading___p3-req-17-11-010_1"/><text:bookmark-start text:name="p3-req-17-11-010"/>P3-REQ-17-11-010<text:bookmark-end text:name="__RefHeading___p3-req-17-11-010_1"/><text:bookmark-end text:name="p3-req-17-11-010"/></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Evidence Traceability SHALL relate FX logical profile elements and interactions to evidence expectations for later implementation, deployment, testing, and review.</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idence Traceability establishes the architectural relationship between logical profile elements and the evidence that will later demonstrate their realization, verification, and operation. By identifying evidence expectations at the logical architecture level, the FX Demo Logical Profile supports verification, governance, auditability, and conformance without prescribing implementation-specific evidence repositories or tooling.</text:p>
      <text:p text:style-name="Text_20_body">Maintaining these relationships ensures that later implementation and operational evidence remains traceable to the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FX logical profile elements and logical interaction patterns.</text:p>
      <text:p text:style-name="Text_20_body">It applies specifically to:</text:p>
      <text:p text:style-name="Text_20_body">logical profile elements;logical interactions;evidence expectations;architectural governance;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idence expectations are identified for applicable FX logical profile elements and interactions.</text:p>
      <text:p text:style-name="Text_20_body">Verification activities should include review checks confirming that:</text:p>
      <text:p text:style-name="Text_20_body">evidence expectations are identified;logical elements and interactions reference appropriate evidence expectations;evidence relationships support later verification and review; andimplementation-specific evidence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evidence traceability for the FX Demo Logical Profile.</text:p>
      <text:p text:style-name="Text_20_body">Related requirement identifiers:</text:p>
      <text:a xlink:type="simple" xlink:href="https://wiki.didosolutions.com/dido/99_annexes/annex-d-requirements/part-03/p3-req-17-11-004" text:style-name="Internet_20_link" text:visited-style-name="Visited_20_Internet_20_Link">P3-REQ-17-11-004</text:a>
      <text:a xlink:type="simple" xlink:href="https://wiki.didosolutions.com/dido/99_annexes/annex-d-requirements/part-03/p3-req-17-11-007" text:style-name="Internet_20_link" text:visited-style-name="Visited_20_Internet_20_Link">P3-REQ-17-11-007</text:a>
      <text:a xlink:type="simple" xlink:href="https://wiki.didosolutions.com/dido/99_annexes/annex-d-requirements/part-03/p3-req-17-11-009" text:style-name="Internet_20_link" text:visited-style-name="Visited_20_Internet_20_Link">P3-REQ-17-11-009</text:a>
      <text:a xlink:type="simple" xlink:href="https://wiki.didosolutions.com/dido/99_annexes/annex-d-requirements/part-03/p3-req-17-11-013" text:style-name="Internet_20_link" text:visited-style-name="Visited_20_Internet_20_Link">P3-REQ-17-11-013</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2:25</meta:creation-date>
    <dc:creator>Generated</dc:creator>
    <dc:date>2026-08-23T21::52:25</dc:date>
    <dc:language>en-US</dc:language>
    <meta:editing-cycles>1</meta:editing-cycles>
    <meta:editing-duration>PT0S</meta:editing-duration>
    <dc:title>dido:99_annexes:annex-d-requirements:part-03:p3-req-17-11-010</dc:title>
  </office:meta>
</office:document-meta>
</file>