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1-008"/><text:bookmark-start text:name="__RefHeading___p3-req-17-11-008_1"/><text:bookmark-start text:name="p3-req-17-11-008"/>P3-REQ-17-11-008<text:bookmark-end text:name="__RefHeading___p3-req-17-11-008_1"/><text:bookmark-end text:name="p3-req-17-11-008"/></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Runtime Plane Traceability SHALL relate FX logical interactions and information exchanges to their FX Runtime Plane classification.</text:p>
      <text:h text:style-name="Heading_20_2" text:outline-level="2"><text:bookmark-start text:name="__RefHeading___source_3"/><text:bookmark-start text:name="source"/>Source<text:bookmark-end text:name="__RefHeading___source_3"/><text:bookmark-end text:name="source"/></text:h>
      <text:p text:style-name="Text_20_body">Part 3, Section 17.11: FX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Runtime Plane Traceability identifies the Runtime Plane classification associated with every logical interaction and information exchange. This relationship preserves architectural intent, enables consistent interpretation of runtime responsibilities, and supports governance, interoperability, and architectural review without prescribing implementation-specific deployment environments or middleware technologies.</text:p>
      <text:p text:style-name="Text_20_body">Maintaining Runtime Plane Traceability ensures that runtime responsibilities remain explicit throughout the architectural lifecycl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FX logical interactions and information exchanges within the FX Demo Logical Profile.</text:p>
      <text:p text:style-name="Text_20_body">It applies specifically to:</text:p>
      <text:p text:style-name="Text_20_body">Runtime Plane classifications;logical interactions;information exchanges;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Runtime Plane classifications are identified for applicable FX logical interactions and information exchanges.</text:p>
      <text:p text:style-name="Text_20_body">Verification activities should include review checks confirming that:</text:p>
      <text:p text:style-name="Text_20_body">Runtime Plane classifications are identified;interactions and information exchanges are consistently classified;Runtime Plane relationships are traceable; andimplementation-specific runtime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Runtime Plane traceability for FX logical interactions.</text:p>
      <text:p text:style-name="Text_20_body">Related requirement identifiers:</text:p>
      <text:a xlink:type="simple" xlink:href="https://wiki.didosolutions.com/dido/99_annexes/annex-d-requirements/part-03/p3-req-17-11-004" text:style-name="Internet_20_link" text:visited-style-name="Visited_20_Internet_20_Link">P3-REQ-17-11-004</text:a>
      <text:a xlink:type="simple" xlink:href="https://wiki.didosolutions.com/dido/99_annexes/annex-d-requirements/part-03/p3-req-17-11-007" text:style-name="Internet_20_link" text:visited-style-name="Visited_20_Internet_20_Link">P3-REQ-17-11-007</text:a>
      <text:a xlink:type="simple" xlink:href="https://wiki.didosolutions.com/dido/99_annexes/annex-d-requirements/part-03/p3-req-17-11-009" text:style-name="Internet_20_link" text:visited-style-name="Visited_20_Internet_20_Link">P3-REQ-17-11-009</text:a>
      <text:p text:style-name="Text_20_body">Related source section:</text:p>
      <text:a xlink:type="simple" xlink:href="https://wiki.didosolutions.com/fxdemo/03-part/17-fx-demo-logical-requirements/17-11-fx-logical-traceability-requirements/start" text:style-name="Internet_20_link" text:visited-style-name="Visited_20_Internet_20_Link">17.11 FX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7:16</meta:creation-date>
    <dc:creator>Generated</dc:creator>
    <dc:date>2026-08-22T17::17:16</dc:date>
    <dc:language>en-US</dc:language>
    <meta:editing-cycles>1</meta:editing-cycles>
    <meta:editing-duration>PT0S</meta:editing-duration>
    <dc:title>dido:99_annexes:annex-d-requirements:part-03:p3-req-17-11-008</dc:title>
  </office:meta>
</office:document-meta>
</file>