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1-007"/><text:bookmark-start text:name="__RefHeading___p3-req-17-11-007_1"/><text:bookmark-start text:name="p3-req-17-11-007"/>P3-REQ-17-11-007<text:bookmark-end text:name="__RefHeading___p3-req-17-11-007_1"/><text:bookmark-end text:name="p3-req-17-11-007"/></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FX Information Structure Traceability SHALL relate FX logical information structures to inherited logical sources, conceptual sources, Nodes, endpoints, interactions, Runtime Planes, governance constraints, lineage, and evidence expectations.</text:p>
      <text:h text:style-name="Heading_20_2" text:outline-level="2"><text:bookmark-start text:name="__RefHeading___source_3"/><text:bookmark-start text:name="source"/>Source<text:bookmark-end text:name="__RefHeading___source_3"/><text:bookmark-end text:name="source"/></text:h>
      <text:p text:style-name="Text_20_body">Part 3, Section 17.11: FX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Information Structure Traceability establishes the complete architectural lineage of every FX logical information structure. By relating information structures to their conceptual and logical origins, participating Nodes, Communication Endpoints, interactions, Runtime Plane classifications, governance constraints, lineage, and evidence expectations, the FX Demo Logical Profile preserves architectural meaning, consistency, and interoperability throughout the lifecycle.</text:p>
      <text:p text:style-name="Text_20_body">Maintaining these relationships enables architectural review, governance, and impact analysis while remaining independent of implementation-specific data technolog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FX logical information structures within the FX Demo Logical Profile.</text:p>
      <text:p text:style-name="Text_20_body">It applies specifically to:</text:p>
      <text:p text:style-name="Text_20_body">logical information structures;participating Nodes;Communication Endpoints;Runtime Plane classifications;governance constraints;evidence expectations;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FX logical information structure maintains the required traceability relationships.</text:p>
      <text:p text:style-name="Text_20_body">Verification activities should include review checks confirming that:</text:p>
      <text:p text:style-name="Text_20_body">conceptual and logical source relationships are identified;participating Nodes, endpoints, and interactions are traceable;Runtime Plane classifications and governance constraints are represented; andlineage and evidence expectations are maintain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raceability for FX logical information structures.</text:p>
      <text:p text:style-name="Text_20_body">Related requirement identifiers:</text:p>
      <text:a xlink:type="simple" xlink:href="https://wiki.didosolutions.com/dido/99_annexes/annex-d-requirements/part-03/p3-req-17-11-004" text:style-name="Internet_20_link" text:visited-style-name="Visited_20_Internet_20_Link">P3-REQ-17-11-004</text:a>
      <text:a xlink:type="simple" xlink:href="https://wiki.didosolutions.com/dido/99_annexes/annex-d-requirements/part-03/p3-req-17-11-006" text:style-name="Internet_20_link" text:visited-style-name="Visited_20_Internet_20_Link">P3-REQ-17-11-006</text:a>
      <text:a xlink:type="simple" xlink:href="https://wiki.didosolutions.com/dido/99_annexes/annex-d-requirements/part-03/p3-req-17-11-008" text:style-name="Internet_20_link" text:visited-style-name="Visited_20_Internet_20_Link">P3-REQ-17-11-008</text:a>
      <text:a xlink:type="simple" xlink:href="https://wiki.didosolutions.com/dido/99_annexes/annex-d-requirements/part-03/p3-req-17-11-010" text:style-name="Internet_20_link" text:visited-style-name="Visited_20_Internet_20_Link">P3-REQ-17-11-010</text:a>
      <text:p text:style-name="Text_20_body">Related source section:</text:p>
      <text:a xlink:type="simple" xlink:href="https://wiki.didosolutions.com/fxdemo/03-part/17-fx-demo-logical-requirements/17-11-fx-logical-traceability-requirements/start" text:style-name="Internet_20_link" text:visited-style-name="Visited_20_Internet_20_Link">17.11 FX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8:44</meta:creation-date>
    <dc:creator>Generated</dc:creator>
    <dc:date>2026-08-22T16::18:44</dc:date>
    <dc:language>en-US</dc:language>
    <meta:editing-cycles>1</meta:editing-cycles>
    <meta:editing-duration>PT0S</meta:editing-duration>
    <dc:title>dido:99_annexes:annex-d-requirements:part-03:p3-req-17-11-007</dc:title>
  </office:meta>
</office:document-meta>
</file>