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1-006"/><text:bookmark-start text:name="__RefHeading___p3-req-17-11-006_1"/><text:bookmark-start text:name="p3-req-17-11-006"/>P3-REQ-17-11-006<text:bookmark-end text:name="__RefHeading___p3-req-17-11-006_1"/><text:bookmark-end text:name="p3-req-17-11-006"/></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Endpoint Traceability SHALL relate an FX logical Communication Endpoint to inherited logical sources, conceptual sources, participating Nodes, Communication Roles, information structures, Runtime Plane classifications, governance constraints, and evidence expectations.</text:p>
      <text:h text:style-name="Heading_20_2" text:outline-level="2"><text:bookmark-start text:name="__RefHeading___source_3"/><text:bookmark-start text:name="source"/>Source<text:bookmark-end text:name="__RefHeading___source_3"/><text:bookmark-end text:name="source"/></text:h>
      <text:p text:style-name="Text_20_body">Part 3, Section 17.11: FX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ndpoint Traceability establishes the architectural lineage of each FX logical Communication Endpoint. Relating endpoints to their conceptual and logical origins, participating Nodes, Communication Roles, information structures, Runtime Plane classifications, governance constraints, and evidence expectations preserves interoperability and architectural consistency throughout the logical architecture.</text:p>
      <text:p text:style-name="Text_20_body">Maintaining these relationships enables architectural review and impact analysis while remaining independent of implementation-specific communication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FX logical Communication Endpoints within the FX Demo Logical Profile.</text:p>
      <text:p text:style-name="Text_20_body">It applies specifically to:</text:p>
      <text:p text:style-name="Text_20_body">Communication Endpoints;participating Nodes;Communication Roles;Runtime Plane classifications;governance constraint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FX logical Communication Endpoint maintains the required traceability relationships.</text:p>
      <text:p text:style-name="Text_20_body">Verification activities should include review checks confirming that:</text:p>
      <text:p text:style-name="Text_20_body">conceptual and logical source relationships are identified;participating Nodes and Communication Roles are identified;information structures and Runtime Plane classifications are traceable; andgovernance constraints and evidence expectations are represent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raceability for FX logical Communication Endpoints.</text:p>
      <text:p text:style-name="Text_20_body">Related requirement identifiers:</text:p>
      <text:a xlink:type="simple" xlink:href="https://wiki.didosolutions.com/dido/99_annexes/annex-d-requirements/part-03/p3-req-17-11-004" text:style-name="Internet_20_link" text:visited-style-name="Visited_20_Internet_20_Link">P3-REQ-17-11-004</text:a>
      <text:a xlink:type="simple" xlink:href="https://wiki.didosolutions.com/dido/99_annexes/annex-d-requirements/part-03/p3-req-17-11-005" text:style-name="Internet_20_link" text:visited-style-name="Visited_20_Internet_20_Link">P3-REQ-17-11-005</text:a>
      <text:a xlink:type="simple" xlink:href="https://wiki.didosolutions.com/dido/99_annexes/annex-d-requirements/part-03/p3-req-17-11-007" text:style-name="Internet_20_link" text:visited-style-name="Visited_20_Internet_20_Link">P3-REQ-17-11-007</text:a>
      <text:p text:style-name="Text_20_body">Related source section:</text:p>
      <text:a xlink:type="simple" xlink:href="https://wiki.didosolutions.com/fxdemo/03-part/17-fx-demo-logical-requirements/17-11-fx-logical-traceability-requirements/start" text:style-name="Internet_20_link" text:visited-style-name="Visited_20_Internet_20_Link">17.11 FX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20:16</meta:creation-date>
    <dc:creator>Generated</dc:creator>
    <dc:date>2026-08-22T17::20:16</dc:date>
    <dc:language>en-US</dc:language>
    <meta:editing-cycles>1</meta:editing-cycles>
    <meta:editing-duration>PT0S</meta:editing-duration>
    <dc:title>dido:99_annexes:annex-d-requirements:part-03:p3-req-17-11-006</dc:title>
  </office:meta>
</office:document-meta>
</file>