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1-005"/><text:bookmark-start text:name="__RefHeading___p3-req-17-11-005_1"/><text:bookmark-start text:name="p3-req-17-11-005"/>P3-REQ-17-11-005<text:bookmark-end text:name="__RefHeading___p3-req-17-11-005_1"/><text:bookmark-end text:name="p3-req-17-11-005"/></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Node Traceability SHALL relate an FX logical Node to inherited logical sources, conceptual sources, Node Roles, responsibilities, endpoints, Runtime Plane participation, interactions, governance relationships, and evidence expectations.</text:p>
      <text:h text:style-name="Heading_20_2" text:outline-level="2"><text:bookmark-start text:name="__RefHeading___source_3"/><text:bookmark-start text:name="source"/>Source<text:bookmark-end text:name="__RefHeading___source_3"/><text:bookmark-end text:name="source"/></text:h>
      <text:p text:style-name="Text_20_body">Part 3, Section 17.11: FX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Node Traceability establishes the complete architectural lineage of every FX logical Node. By relating Nodes to their conceptual origins, inherited logical sources, responsibilities, communication endpoints, Runtime Plane participation, governance relationships, interactions, and evidence expectations, reviewers can understand how each Node contributes to the overall logical architecture.</text:p>
      <text:p text:style-name="Text_20_body">Maintaining these relationships supports architectural governance, impact analysis, interoperability, and conformance while remaining independent of implementation technolog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FX logical Nodes within the FX Demo Logical Profile.</text:p>
      <text:p text:style-name="Text_20_body">It applies specifically to:</text:p>
      <text:p text:style-name="Text_20_body">logical Nodes;Node Roles;Runtime Plane participation;governance relationships;evidence expectations;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FX logical Node maintains the required traceability relationships.</text:p>
      <text:p text:style-name="Text_20_body">Verification activities should include review checks confirming that:</text:p>
      <text:p text:style-name="Text_20_body">conceptual and logical source relationships are identified;Node Roles and responsibilities are traceable;endpoint, interaction, and Runtime Plane relationships are identified; andgovernance and evidence expectations are represent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raceability for FX logical Nodes.</text:p>
      <text:p text:style-name="Text_20_body">Related requirement identifiers:</text:p>
      <text:a xlink:type="simple" xlink:href="https://wiki.didosolutions.com/dido/99_annexes/annex-d-requirements/part-03/p3-req-17-11-004" text:style-name="Internet_20_link" text:visited-style-name="Visited_20_Internet_20_Link">P3-REQ-17-11-004</text:a>
      <text:a xlink:type="simple" xlink:href="https://wiki.didosolutions.com/dido/99_annexes/annex-d-requirements/part-03/p3-req-17-11-006" text:style-name="Internet_20_link" text:visited-style-name="Visited_20_Internet_20_Link">P3-REQ-17-11-006</text:a>
      <text:a xlink:type="simple" xlink:href="https://wiki.didosolutions.com/dido/99_annexes/annex-d-requirements/part-03/p3-req-17-11-009" text:style-name="Internet_20_link" text:visited-style-name="Visited_20_Internet_20_Link">P3-REQ-17-11-009</text:a>
      <text:p text:style-name="Text_20_body">Related source section:</text:p>
      <text:a xlink:type="simple" xlink:href="https://wiki.didosolutions.com/fxdemo/03-part/17-fx-demo-logical-requirements/17-11-fx-logical-traceability-requirements/start" text:style-name="Internet_20_link" text:visited-style-name="Visited_20_Internet_20_Link">17.11 FX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51:34</meta:creation-date>
    <dc:creator>Generated</dc:creator>
    <dc:date>2026-08-24T10::51:34</dc:date>
    <dc:language>en-US</dc:language>
    <meta:editing-cycles>1</meta:editing-cycles>
    <meta:editing-duration>PT0S</meta:editing-duration>
    <dc:title>dido:99_annexes:annex-d-requirements:part-03:p3-req-17-11-005</dc:title>
  </office:meta>
</office:document-meta>
</file>