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11-004"/><text:bookmark-start text:name="__RefHeading___p3-req-17-11-004_1"/><text:bookmark-start text:name="p3-req-17-11-004"/>P3-REQ-17-11-004<text:bookmark-end text:name="__RefHeading___p3-req-17-11-004_1"/><text:bookmark-end text:name="p3-req-17-11-004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Traceability Model SHALL define:</text:p>
      <text:p text:style-name="Text_20_body">FX Node TraceabilityFX Endpoint TraceabilityFX Information Structure TraceabilityFX Runtime Plane TraceabilityFX Interaction TraceabilityFX Evidence Traceability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11: FX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X Demo Logical Traceability Model is composed of multiple complementary traceability views that collectively establish architectural relationships across the logical profile. Each traceability category captures a distinct aspect of the logical architecture while preserving consistent governance, interoperability, evidence, and architectural meaning.</text:p>
      <text:p text:style-name="Text_20_body">Defining these traceability categories enables complete architectural review without prescribing implementation-specific traceability repositories or tool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FX Demo Logical Traceability Model.</text:p>
      <text:p text:style-name="Text_20_body">It applies specifically to:</text:p>
      <text:p text:style-name="Text_20_body">logical traceability;architectural governance;profile management;conformance assessment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Traceability Model defines all required traceability categories.</text:p>
      <text:p text:style-name="Text_20_body">Verification activities should include review checks confirming that:</text:p>
      <text:p text:style-name="Text_20_body">each required traceability category is defined;relationships between traceability categories are consistent;traceability remains platform independent; andimplementation-specific traceability technologies are not prescrib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defines the traceability capabilities established by the FX Demo Logical Traceability Model.</text:p>
      <text:p text:style-name="Text_20_body">Related requirement identifiers:</text:p>
      <text:a xlink:type="simple" xlink:href="https://wiki.didosolutions.com/dido/99_annexes/annex-d-requirements/part-03/p3-req-17-11-005" text:style-name="Internet_20_link" text:visited-style-name="Visited_20_Internet_20_Link">P3-REQ-17-11-005</text:a>
      <text:a xlink:type="simple" xlink:href="https://wiki.didosolutions.com/dido/99_annexes/annex-d-requirements/part-03/p3-req-17-11-006" text:style-name="Internet_20_link" text:visited-style-name="Visited_20_Internet_20_Link">P3-REQ-17-11-006</text:a>
      <text:a xlink:type="simple" xlink:href="https://wiki.didosolutions.com/dido/99_annexes/annex-d-requirements/part-03/p3-req-17-11-007" text:style-name="Internet_20_link" text:visited-style-name="Visited_20_Internet_20_Link">P3-REQ-17-11-007</text:a>
      <text:a xlink:type="simple" xlink:href="https://wiki.didosolutions.com/dido/99_annexes/annex-d-requirements/part-03/p3-req-17-11-008" text:style-name="Internet_20_link" text:visited-style-name="Visited_20_Internet_20_Link">P3-REQ-17-11-008</text:a>
      <text:a xlink:type="simple" xlink:href="https://wiki.didosolutions.com/dido/99_annexes/annex-d-requirements/part-03/p3-req-17-11-009" text:style-name="Internet_20_link" text:visited-style-name="Visited_20_Internet_20_Link">P3-REQ-17-11-009</text:a>
      <text:a xlink:type="simple" xlink:href="https://wiki.didosolutions.com/dido/99_annexes/annex-d-requirements/part-03/p3-req-17-11-010" text:style-name="Internet_20_link" text:visited-style-name="Visited_20_Internet_20_Link">P3-REQ-17-11-010</text:a>
      <text:p text:style-name="Text_20_body">Related source section:</text:p>
      <text:a xlink:type="simple" xlink:href="https://wiki.didosolutions.com/fxdemo/03-part/17-fx-demo-logical-requirements/17-11-fx-logical-traceability-requirements/start" text:style-name="Internet_20_link" text:visited-style-name="Visited_20_Internet_20_Link">17.11 FX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0:00</meta:creation-date>
    <dc:creator>Generated</dc:creator>
    <dc:date>2026-08-22T15::20:00</dc:date>
    <dc:language>en-US</dc:language>
    <meta:editing-cycles>1</meta:editing-cycles>
    <meta:editing-duration>PT0S</meta:editing-duration>
    <dc:title>dido:99_annexes:annex-d-requirements:part-03:p3-req-17-11-004</dc:title>
  </office:meta>
</office:document-meta>
</file>