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11-003"/><text:bookmark-start text:name="__RefHeading___p3-req-17-11-003_1"/><text:bookmark-start text:name="p3-req-17-11-003"/>P3-REQ-17-11-003<text:bookmark-end text:name="__RefHeading___p3-req-17-11-003_1"/><text:bookmark-end text:name="p3-req-17-11-003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Traceability Model SHALL define traceability from Part 2 logical elements to FX logical profile el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11: FX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FX Demo Logical Profile specializes the platform-independent logical architecture defined in Part 2. Traceability from Part 2 logical elements to FX logical profile elements demonstrates how the FX profile derives from the broader logical architecture while preserving architectural consistency, governance, and interoperability.</text:p>
      <text:p text:style-name="Text_20_body">Maintaining this relationship supports architectural review, impact analysis, and conformance verification without constraining future implementation technolog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relationships between Part 2 logical architecture and the FX Demo Logical Profile.</text:p>
      <text:p text:style-name="Text_20_body">It applies specifically to:</text:p>
      <text:p text:style-name="Text_20_body">logical architecture;logical profile specialization;architectural governance;conformance assessment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raceability exists from Part 2 logical elements to FX logical profile elements.</text:p>
      <text:p text:style-name="Text_20_body">Verification activities should include review checks confirming that:</text:p>
      <text:p text:style-name="Text_20_body">logical source elements are identified;FX logical profile elements reference their Part 2 origins;traceability relationships are complete and consistent; andarchitectural specialization is document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raceability between the Part 2 logical architecture and the FX Demo Logical Profile.</text:p>
      <text:p text:style-name="Text_20_body">Related requirement identifiers:</text:p>
      <text:a xlink:type="simple" xlink:href="https://wiki.didosolutions.com/dido/99_annexes/annex-d-requirements/part-03/p3-req-17-11-001" text:style-name="Internet_20_link" text:visited-style-name="Visited_20_Internet_20_Link">P3-REQ-17-11-001</text:a>
      <text:a xlink:type="simple" xlink:href="https://wiki.didosolutions.com/dido/99_annexes/annex-d-requirements/part-03/p3-req-17-11-002" text:style-name="Internet_20_link" text:visited-style-name="Visited_20_Internet_20_Link">P3-REQ-17-11-002</text:a>
      <text:a xlink:type="simple" xlink:href="https://wiki.didosolutions.com/dido/99_annexes/annex-d-requirements/part-03/p3-req-17-11-009" text:style-name="Internet_20_link" text:visited-style-name="Visited_20_Internet_20_Link">P3-REQ-17-11-009</text:a>
      <text:a xlink:type="simple" xlink:href="https://wiki.didosolutions.com/dido/99_annexes/annex-d-requirements/part-03/p3-req-17-11-012" text:style-name="Internet_20_link" text:visited-style-name="Visited_20_Internet_20_Link">P3-REQ-17-11-012</text:a>
      <text:p text:style-name="Text_20_body">Related source section:</text:p>
      <text:a xlink:type="simple" xlink:href="https://wiki.didosolutions.com/fxdemo/03-part/17-fx-demo-logical-requirements/17-11-fx-logical-traceability-requirements/start" text:style-name="Internet_20_link" text:visited-style-name="Visited_20_Internet_20_Link">17.11 FX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13</meta:creation-date>
    <dc:creator>Generated</dc:creator>
    <dc:date>2026-08-22T17::20:13</dc:date>
    <dc:language>en-US</dc:language>
    <meta:editing-cycles>1</meta:editing-cycles>
    <meta:editing-duration>PT0S</meta:editing-duration>
    <dc:title>dido:99_annexes:annex-d-requirements:part-03:p3-req-17-11-003</dc:title>
  </office:meta>
</office:document-meta>
</file>