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1-002"/><text:bookmark-start text:name="__RefHeading___p3-req-17-11-002_1"/><text:bookmark-start text:name="p3-req-17-11-002"/>P3-REQ-17-11-002<text:bookmark-end text:name="__RefHeading___p3-req-17-11-002_1"/><text:bookmark-end text:name="p3-req-17-11-002"/></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Traceability Model SHALL define traceability from Part 1 conceptual elements to FX logical profile elements.</text:p>
      <text:h text:style-name="Heading_20_2" text:outline-level="2"><text:bookmark-start text:name="__RefHeading___source_3"/><text:bookmark-start text:name="source"/>Source<text:bookmark-end text:name="__RefHeading___source_3"/><text:bookmark-end text:name="source"/></text:h>
      <text:p text:style-name="Text_20_body">Part 3, Section 17.11: FX Logical Traceability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FX Demo Logical Profile is derived from the conceptual architecture established in Part 1. Traceability from conceptual elements to logical profile elements preserves architectural intent, demonstrates that conceptual concerns have been addressed within the logical architecture, and supports governance, review, and conformance assessment.</text:p>
      <text:p text:style-name="Text_20_body">Maintaining this traceability enables reviewers to understand how conceptual architecture is realized without prescribing implementation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raceability relationships between Part 1 conceptual architecture and the FX Demo Logical Profile.</text:p>
      <text:p text:style-name="Text_20_body">It applies specifically to:</text:p>
      <text:p text:style-name="Text_20_body">conceptual architecture;logical architecture;architectural governance;conformance assessment;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raceability exists from Part 1 conceptual elements to FX logical profile elements.</text:p>
      <text:p text:style-name="Text_20_body">Verification activities should include review checks confirming that:</text:p>
      <text:p text:style-name="Text_20_body">conceptual sources are identified;logical profile elements reference their conceptual origins;traceability relationships are complete and consistent; andarchitectural intent is preserv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forward architectural traceability from Part 1 into the FX Demo Logical Profile.</text:p>
      <text:p text:style-name="Text_20_body">Related requirement identifiers:</text:p>
      <text:a xlink:type="simple" xlink:href="https://wiki.didosolutions.com/dido/99_annexes/annex-d-requirements/part-03/p3-req-17-11-001" text:style-name="Internet_20_link" text:visited-style-name="Visited_20_Internet_20_Link">P3-REQ-17-11-001</text:a>
      <text:a xlink:type="simple" xlink:href="https://wiki.didosolutions.com/dido/99_annexes/annex-d-requirements/part-03/p3-req-17-11-003" text:style-name="Internet_20_link" text:visited-style-name="Visited_20_Internet_20_Link">P3-REQ-17-11-003</text:a>
      <text:a xlink:type="simple" xlink:href="https://wiki.didosolutions.com/dido/99_annexes/annex-d-requirements/part-03/p3-req-17-11-011" text:style-name="Internet_20_link" text:visited-style-name="Visited_20_Internet_20_Link">P3-REQ-17-11-011</text:a>
      <text:a xlink:type="simple" xlink:href="https://wiki.didosolutions.com/dido/99_annexes/annex-d-requirements/part-03/p3-req-17-11-012" text:style-name="Internet_20_link" text:visited-style-name="Visited_20_Internet_20_Link">P3-REQ-17-11-012</text:a>
      <text:p text:style-name="Text_20_body">Related source section:</text:p>
      <text:a xlink:type="simple" xlink:href="https://wiki.didosolutions.com/fxdemo/03-part/17-fx-demo-logical-requirements/17-11-fx-logical-traceability-requirements/start" text:style-name="Internet_20_link" text:visited-style-name="Visited_20_Internet_20_Link">17.11 FX Logical Traceability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1:09</meta:creation-date>
    <dc:creator>Generated</dc:creator>
    <dc:date>2026-08-23T21::51:09</dc:date>
    <dc:language>en-US</dc:language>
    <meta:editing-cycles>1</meta:editing-cycles>
    <meta:editing-duration>PT0S</meta:editing-duration>
    <dc:title>dido:99_annexes:annex-d-requirements:part-03:p3-req-17-11-002</dc:title>
  </office:meta>
</office:document-meta>
</file>