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0-008"/><text:bookmark-start text:name="__RefHeading___p3-req-17-10-008_1"/><text:bookmark-start text:name="p3-req-17-10-008"/>P3-REQ-17-10-008<text:bookmark-end text:name="__RefHeading___p3-req-17-10-008_1"/><text:bookmark-end text:name="p3-req-17-10-008"/></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Policy Constraints SHALL define platform-independent restrictions, conditions, obligations, or decision criteria governing FX logical interaction or FX information movement.</text:p>
      <text:h text:style-name="Heading_20_2" text:outline-level="2"><text:bookmark-start text:name="__RefHeading___source_3"/><text:bookmark-start text:name="source"/>Source<text:bookmark-end text:name="__RefHeading___source_3"/><text:bookmark-end text:name="source"/></text:h>
      <text:p text:style-name="Text_20_body">Part 3, Section 17.10: FX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policy constraints establish the architectural rules that govern how FX information may be exchanged, processed, interpreted, or released. By defining restrictions, conditions, obligations, and decision criteria independently of implementation technologies, the FX Demo Logical Profile preserves platform independence while ensuring consistent governance across logical interactions and information movement.</text:p>
      <text:p text:style-name="Text_20_body">Maintaining policy constraints at the logical architecture level enables different Implementation Profiles to realize equivalent governance behaviour using different policy engines, security technologies, or operational procedur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logical policy constraints defined by the FX Demo Logical Profile.</text:p>
      <text:p text:style-name="Text_20_body">It applies specifically to:</text:p>
      <text:p text:style-name="Text_20_body">logical policy governance;logical interaction governance;information movement;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policy constraints define the platform-independent conditions governing FX logical interaction and FX information movement.</text:p>
      <text:p text:style-name="Text_20_body">Verification activities should include review checks confirming that:</text:p>
      <text:p text:style-name="Text_20_body">restrictions, conditions, obligations, and decision criteria are identified;policy constraints remain platform independent;policy constraints govern logical interactions and information movement; andimplementation-specific policy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logical policy governance within the FX Logical Governance Model.</text:p>
      <text:p text:style-name="Text_20_body">Related requirement identifiers:</text:p>
      <text:a xlink:type="simple" xlink:href="https://wiki.didosolutions.com/dido/99_annexes/annex-d-requirements/part-03/p3-req-17-10-007" text:style-name="Internet_20_link" text:visited-style-name="Visited_20_Internet_20_Link">P3-REQ-17-10-007</text:a>
      <text:a xlink:type="simple" xlink:href="https://wiki.didosolutions.com/dido/99_annexes/annex-d-requirements/part-03/p3-req-17-10-009" text:style-name="Internet_20_link" text:visited-style-name="Visited_20_Internet_20_Link">P3-REQ-17-10-009</text:a>
      <text:p text:style-name="Text_20_body">Related source section:</text:p>
      <text:a xlink:type="simple" xlink:href="https://wiki.didosolutions.com/fxdemo/03-part/17-fx-demo-logical-requirements/17-10-fx-logical-governance-requirements/start" text:style-name="Internet_20_link" text:visited-style-name="Visited_20_Internet_20_Link">17.10 FX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9:57</meta:creation-date>
    <dc:creator>Generated</dc:creator>
    <dc:date>2026-08-22T17::19:57</dc:date>
    <dc:language>en-US</dc:language>
    <meta:editing-cycles>1</meta:editing-cycles>
    <meta:editing-duration>PT0S</meta:editing-duration>
    <dc:title>dido:99_annexes:annex-d-requirements:part-03:p3-req-17-10-008</dc:title>
  </office:meta>
</office:document-meta>
</file>