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10-006"/><text:bookmark-start text:name="__RefHeading___p3-req-17-10-006_1"/><text:bookmark-start text:name="p3-req-17-10-006"/>P3-REQ-17-10-006<text:bookmark-end text:name="__RefHeading___p3-req-17-10-006_1"/><text:bookmark-end text:name="p3-req-17-10-006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FX Logical Change Control SHALL govern changes to FX logical definitions, relationships, responsibilities, constraints, lifecycle states, and interaction patt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10: FX Logical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rchitectural changes must be governed to preserve the consistency, integrity, and traceability of the FX Demo Logical Profile. Logical Change Control provides a platform-independent governance process for managing changes to definitions, relationships, responsibilities, constraints, lifecycle states, and interaction patterns without prescribing organizational workflows or implementation-specific change-management technologies.</text:p>
      <text:p text:style-name="Text_20_body">Maintaining controlled architectural evolution supports interoperability, conformance, and long-term stability across multiple Implementation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governed changes within the FX Demo Logical Profile.</text:p>
      <text:p text:style-name="Text_20_body">It applies specifically to:</text:p>
      <text:p text:style-name="Text_20_body">logical change management;architectural governance;lifecycle governance;conformance assessment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changes to governed logical elements are controlled through the FX Logical Change Control model.</text:p>
      <text:p text:style-name="Text_20_body">Verification activities should include review checks confirming that:</text:p>
      <text:p text:style-name="Text_20_body">governed changes are identified;affected architectural elements are identified;change governance preserves traceability and architectural consistency; andimplementation-specific workflow or approval technologies are not prescrib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logical change governance within the FX Logical Governance Model.</text:p>
      <text:p text:style-name="Text_20_body">Related requirement identifiers:</text:p>
      <text:a xlink:type="simple" xlink:href="https://wiki.didosolutions.com/dido/99_annexes/annex-d-requirements/part-03/p3-req-17-10-003" text:style-name="Internet_20_link" text:visited-style-name="Visited_20_Internet_20_Link">P3-REQ-17-10-003</text:a>
      <text:a xlink:type="simple" xlink:href="https://wiki.didosolutions.com/dido/99_annexes/annex-d-requirements/part-03/p3-req-17-10-004" text:style-name="Internet_20_link" text:visited-style-name="Visited_20_Internet_20_Link">P3-REQ-17-10-004</text:a>
      <text:a xlink:type="simple" xlink:href="https://wiki.didosolutions.com/dido/99_annexes/annex-d-requirements/part-03/p3-req-17-10-005" text:style-name="Internet_20_link" text:visited-style-name="Visited_20_Internet_20_Link">P3-REQ-17-10-005</text:a>
      <text:a xlink:type="simple" xlink:href="https://wiki.didosolutions.com/dido/99_annexes/annex-d-requirements/part-03/p3-req-17-10-007" text:style-name="Internet_20_link" text:visited-style-name="Visited_20_Internet_20_Link">P3-REQ-17-10-007</text:a>
      <text:p text:style-name="Text_20_body">Related source section:</text:p>
      <text:a xlink:type="simple" xlink:href="https://wiki.didosolutions.com/fxdemo/03-part/17-fx-demo-logical-requirements/17-10-fx-logical-governance-requirements/start" text:style-name="Internet_20_link" text:visited-style-name="Visited_20_Internet_20_Link">17.10 FX Logical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6:53</meta:creation-date>
    <dc:creator>Generated</dc:creator>
    <dc:date>2026-08-22T18::16:53</dc:date>
    <dc:language>en-US</dc:language>
    <meta:editing-cycles>1</meta:editing-cycles>
    <meta:editing-duration>PT0S</meta:editing-duration>
    <dc:title>dido:99_annexes:annex-d-requirements:part-03:p3-req-17-10-006</dc:title>
  </office:meta>
</office:document-meta>
</file>