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0-005"/><text:bookmark-start text:name="__RefHeading___p3-req-17-10-005_1"/><text:bookmark-start text:name="p3-req-17-10-005"/>P3-REQ-17-10-005<text:bookmark-end text:name="__RefHeading___p3-req-17-10-005_1"/><text:bookmark-end text:name="p3-req-17-10-005"/></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Logical Compatibility SHALL identify whether FX logical elements work together without loss of meaning, structure, traceability, governance, or evidence expectations.</text:p>
      <text:h text:style-name="Heading_20_2" text:outline-level="2"><text:bookmark-start text:name="__RefHeading___source_3"/><text:bookmark-start text:name="source"/>Source<text:bookmark-end text:name="__RefHeading___source_3"/><text:bookmark-end text:name="source"/></text:h>
      <text:p text:style-name="Text_20_body">Part 3, Section 17.10: FX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compatibility determines whether independently defined architectural elements can operate together while preserving their intended meaning and governance characteristics. Identifying compatibility at the logical level ensures that interoperability, traceability, governance, and evidence expectations are maintained without dependence on implementation technologies or runtime environments.</text:p>
      <text:p text:style-name="Text_20_body">Maintaining compatibility as an architectural concern enables multiple Implementation Profiles to realize equivalent behaviour while preserving the integrity of the logical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elements governed by the FX Demo Logical Profile.</text:p>
      <text:p text:style-name="Text_20_body">It applies specifically to:</text:p>
      <text:p text:style-name="Text_20_body">logical compatibility;interoperability;architectural governance;conformance assessment;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compatibility identifies whether FX logical elements operate together without loss of architectural meaning.</text:p>
      <text:p text:style-name="Text_20_body">Verification activities should include review checks confirming that:</text:p>
      <text:p text:style-name="Text_20_body">compatibility expectations are identified;architectural meaning is preserved;traceability, governance, and evidence expectations remain intact; andimplementation-specific compatibility mechanism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compatibility assessment within the FX Logical Governance Model.</text:p>
      <text:p text:style-name="Text_20_body">Related requirement identifiers:</text:p>
      <text:a xlink:type="simple" xlink:href="https://wiki.didosolutions.com/dido/99_annexes/annex-d-requirements/part-03/p3-req-17-10-004" text:style-name="Internet_20_link" text:visited-style-name="Visited_20_Internet_20_Link">P3-REQ-17-10-004</text:a>
      <text:a xlink:type="simple" xlink:href="https://wiki.didosolutions.com/dido/99_annexes/annex-d-requirements/part-03/p3-req-17-10-006" text:style-name="Internet_20_link" text:visited-style-name="Visited_20_Internet_20_Link">P3-REQ-17-10-006</text:a>
      <text:a xlink:type="simple" xlink:href="https://wiki.didosolutions.com/dido/99_annexes/annex-d-requirements/part-03/p3-req-17-10-009" text:style-name="Internet_20_link" text:visited-style-name="Visited_20_Internet_20_Link">P3-REQ-17-10-009</text:a>
      <text:p text:style-name="Text_20_body">Related source section:</text:p>
      <text:a xlink:type="simple" xlink:href="https://wiki.didosolutions.com/fxdemo/03-part/17-fx-demo-logical-requirements/17-10-fx-logical-governance-requirements/start" text:style-name="Internet_20_link" text:visited-style-name="Visited_20_Internet_20_Link">17.10 FX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6:10</meta:creation-date>
    <dc:creator>Generated</dc:creator>
    <dc:date>2026-08-22T16::16:10</dc:date>
    <dc:language>en-US</dc:language>
    <meta:editing-cycles>1</meta:editing-cycles>
    <meta:editing-duration>PT0S</meta:editing-duration>
    <dc:title>dido:99_annexes:annex-d-requirements:part-03:p3-req-17-10-005</dc:title>
  </office:meta>
</office:document-meta>
</file>