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9-013"/><text:bookmark-start text:name="__RefHeading___p2-req-16-9-013_1"/><text:bookmark-start text:name="p2-req-16-9-013"/>P2-REQ-16-9-013<text:bookmark-end text:name="__RefHeading___p2-req-16-9-013_1"/><text:bookmark-end text:name="p2-req-16-9-013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Logical <text:a xlink:type="simple" xlink:href="https://wiki.didosolutions.com/dido/99_annexes/annex-b-terms-and-definitions/t/traceability" text:style-name="Internet_20_link" text:visited-style-name="Visited_20_Internet_20_Link">Traceability</text:a> SHALL NOT require artificial one-to-one correspondence where one-to-many or many-to-one relationships better represent the archite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9: Logical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rchitectural relationships are not always one-to-one. A single conceptual concern may refine into several logical elements, and multiple logical elements may contribute to a common implementation or evidence artefact. Allowing many-to-one and one-to-many relationships ensures that the Traceability Model accurately reflects the architecture rather than forcing artificial mappings that obscure architectural inten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Traceability Model.</text:p>
      <text:p text:style-name="Text_20_body">It applies specifically to:</text:p>
      <text:p text:style-name="Text_20_body">Traceability relationships;Conceptual elements;Logical elements;Domain Logical Profiles; and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Traceability Model supports the architectural relationships actually present.</text:p>
      <text:p text:style-name="Text_20_body">Verification activities should include review checks confirming that:</text:p>
      <text:p text:style-name="Text_20_body">one-to-many relationships are permitted where appropriate;many-to-one relationships are permitted where appropriate;artificial mappings are avoided; andtraceability accurately represents the archite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accurate traceability throughout the architecture lifecycle without imposing unnecessary structural constraints.</text:p>
      <text:p text:style-name="Text_20_body">Related requirement identifiers:</text:p>
      <text:a xlink:type="simple" xlink:href="https://wiki.didosolutions.com/dido/99_annexes/annex-c-requirements/part-02/p2-req-16-9-010" text:style-name="Internet_20_link" text:visited-style-name="Visited_20_Internet_20_Link">p2-req-16-9-010</text:a>
      <text:a xlink:type="simple" xlink:href="https://wiki.didosolutions.com/dido/99_annexes/annex-c-requirements/part-02/p2-req-16-9-012" text:style-name="Internet_20_link" text:visited-style-name="Visited_20_Internet_20_Link">p2-req-16-9-012</text:a>
      <text:a xlink:type="simple" xlink:href="https://wiki.didosolutions.com/fxdemo/dido_99_annexes/annex-c-requirements/part-02/p2-req-16-10-008" text:style-name="Internet_20_link" text:visited-style-name="Visited_20_Internet_20_Link">p2-req-16-10-008</text:a>
      <text:p text:style-name="Text_20_body">Related source section:</text:p>
      <text:a xlink:type="simple" xlink:href="https://wiki.didosolutions.com/fxdemo/02-part/16-logical-requirements/16-9-logical-traceability-requirements/start" text:style-name="Internet_20_link" text:visited-style-name="Visited_20_Internet_20_Link">16.9 Logical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5:22</meta:creation-date>
    <dc:creator>Generated</dc:creator>
    <dc:date>2026-08-24T09::35:22</dc:date>
    <dc:language>en-US</dc:language>
    <meta:editing-cycles>1</meta:editing-cycles>
    <meta:editing-duration>PT0S</meta:editing-duration>
    <dc:title>dido:99_annexes:annex-d-requirements:part-02:p2-req-16-9-013</dc:title>
  </office:meta>
</office:document-meta>
</file>